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ffline_repository"/><text:bookmark-start text:name="__RefHeading___offline_repository_1"/><text:bookmark-start text:name="offline_repository"/>Offline Repository<text:bookmark-end text:name="__RefHeading___offline_repository_1"/><text:bookmark-end text:name="offline_repositor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ffline Repository is a repository that makes controlled content available within an environment without requiring direct access to the original external source.</text:p>
      <text:p text:style-name="Text_20_body">The repository may provide operating-system packages, software packages, container images, provider packages, source content, compliance content, or other dependencies needed for build, deployment, maintenance, or recovery.</text:p>
      <text:p text:style-name="Text_20_body">An Offline Repository is populated through an approved transfer, synchronization, import, replication, or staging process.</text:p>
      <text:p text:style-name="Text_20_body">Within Crucible, a <text:a xlink:type="simple" xlink:href="https://wiki.didosolutions.com/dido/99_annexes/annex-b-terms-and-definitions/t/transfer_bundle" text:style-name="Internet_20_link" text:visited-style-name="Visited_20_Internet_20_Link">Transfer Bundle</text:a> may populate an Offline Repository inside a <text:a xlink:type="simple" xlink:href="https://wiki.didosolutions.com/dido/99_annexes/annex-b-terms-and-definitions/d/disconnected_environment" text:style-name="Internet_20_link" text:visited-style-name="Visited_20_Internet_20_Link">Disconnected Environment</text:a> or <text:a xlink:type="simple" xlink:href="https://wiki.didosolutions.com/dido/99_annexes/annex-b-terms-and-definitions/a/air-gapped_environment" text:style-name="Internet_20_link" text:visited-style-name="Visited_20_Internet_20_Link">Air-Gapped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pository that makes controlled content available without requiring direct access to the original external sour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ackage management, software distribution, disconnected operations, repository mirroring, and infrastructure management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ffline describes the repository’s independence from the original external source during use. It does not mean that the repository cannot operate on an internal network.</text:p>
      <text:p text:style-name="Text_20_body">An Offline Repository should preserve sufficient identity, version, integrity, and provenance information to support controlled use of its conte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ir-gapped enclave imports a Transfer Bundle and creates an Offline Repository containing the <text:a xlink:type="simple" xlink:href="https://wiki.didosolutions.com/dido/99_annexes/annex-b-terms-and-definitions/r/rhel" text:style-name="Internet_20_link" text:visited-style-name="Visited_20_Internet_20_Link">Red Hat Enterprise Linux (RHEL)</text:a> 9 packages required to rebuild and update approved Machine Images without external network ac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9:20</meta:creation-date>
    <dc:creator>Generated</dc:creator>
    <dc:date>2026-08-22T17::59:20</dc:date>
    <dc:language>en-US</dc:language>
    <meta:editing-cycles>1</meta:editing-cycles>
    <meta:editing-duration>PT0S</meta:editing-duration>
    <dc:title>dido:99_annexes:annex-b-terms-and-definitions:o:offline_repository</dc:title>
  </office:meta>
</office:document-meta>
</file>