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ffline_reconstitution"/><text:bookmark-start text:name="__RefHeading___offline_reconstitution_1"/><text:bookmark-start text:name="offline_reconstitution"/>Offline Reconstitution<text:bookmark-end text:name="__RefHeading___offline_reconstitution_1"/><text:bookmark-end text:name="offline_reconstitu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Offline Reconstitution is the controlled process of recreating the repositories, services, dependencies, configuration, and operational resources required to build, deploy, maintain, or recover systems within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p text:style-name="Text_20_body">The process uses transferred content to restore the local capabilities that the environment cannot obtain directly from external systems, services, repositories, or providers.</text:p>
      <text:p text:style-name="Text_20_body">Offline Reconstitution may create or populate an <text:a xlink:type="simple" xlink:href="https://wiki.didosolutions.com/dido/99_annexes/annex-b-terms-and-definitions/o/offline_repository" text:style-name="Internet_20_link" text:visited-style-name="Visited_20_Internet_20_Link">Offline Repository</text:a>, <text:a xlink:type="simple" xlink:href="https://wiki.didosolutions.com/dido/99_annexes/annex-b-terms-and-definitions/c/container_mirror" text:style-name="Internet_20_link" text:visited-style-name="Visited_20_Internet_20_Link">Container Mirror</text:a>, <text:a xlink:type="simple" xlink:href="https://wiki.didosolutions.com/dido/99_annexes/annex-b-terms-and-definitions/p/provider_mirror" text:style-name="Internet_20_link" text:visited-style-name="Visited_20_Internet_20_Link">Provider Mirror</text:a>, source repository, image catalogue, compliance-content store, or other local service.</text:p>
      <text:p text:style-name="Text_20_body">Within Crucible, Offline Reconstitution imports a <text:a xlink:type="simple" xlink:href="https://wiki.didosolutions.com/dido/99_annexes/annex-b-terms-and-definitions/t/transfer_bundle" text:style-name="Internet_20_link" text:visited-style-name="Visited_20_Internet_20_Link">Transfer Bundle</text:a> and uses its artefacts, manifests, integrity information, and supporting records to establish the local resources required for continued oper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recreating the repositories, services, dependencies, configuration, and operational resources required for continued operation within a disconnected environ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disconnected operations, disaster recovery, repository restoration, software supply-chain management, and infrastructure automation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ffline Reconstitution differs from copying a Transfer Bundle into an environment. Reconstitution organizes, verifies, imports, registers, and exposes the transferred content through the local mechanisms required by build, deployment, and maintenance processes.</text:p>
      <text:p text:style-name="Text_20_body">The process should preserve the identities, versions, integrity information, provenance, and relationships recorded for the transferred cont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ir-gapped enclave imports a Transfer Bundle and uses it to populate a <text:a xlink:type="simple" xlink:href="https://wiki.didosolutions.com/dido/99_annexes/annex-b-terms-and-definitions/r/rhel" text:style-name="Internet_20_link" text:visited-style-name="Visited_20_Internet_20_Link">Red Hat Enterprise Linux (RHEL)</text:a> 9 package repository, Container Mirror, Provider Mirror, infrastructure source repository, and compliance-content sto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30</meta:creation-date>
    <dc:creator>Generated</dc:creator>
    <dc:date>2026-08-24T04::43:30</dc:date>
    <dc:language>en-US</dc:language>
    <meta:editing-cycles>1</meta:editing-cycles>
    <meta:editing-duration>PT0S</meta:editing-duration>
    <dc:title>dido:99_annexes:annex-b-terms-and-definitions:o:offline_reconstitution</dc:title>
  </office:meta>
</office:document-meta>
</file>