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o:observation"/><text:bookmark-start text:name="__RefHeading___observation_1"/><text:bookmark-start text:name="observation"/>Observation<text:bookmark-end text:name="__RefHeading___observation_1"/><text:bookmark-end text:name="observation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Observation records information detected, measured, received, or otherwise obtained while examining an object, activity, event, or condition.</text:p>
      <text:p text:style-name="Text_20_body">During a <text:a xlink:type="simple" xlink:href="https://wiki.didosolutions.com/dido/99_annexes/annex-b-terms-and-definitions/t/test_execution" text:style-name="Internet_20_link" text:visited-style-name="Visited_20_Internet_20_Link">Test Execution</text:a>, an Observation records an aspect of the behavior, state, output, performance, or operating conditions of a <text:a xlink:type="simple" xlink:href="https://wiki.didosolutions.com/dido/99_annexes/annex-b-terms-and-definitions/c/candidate_solution" text:style-name="Internet_20_link" text:visited-style-name="Visited_20_Internet_20_Link">Candidate Solution</text:a> or its <text:a xlink:type="simple" xlink:href="https://wiki.didosolutions.com/dido/99_annexes/annex-b-terms-and-definitions/t/test_environment" text:style-name="Internet_20_link" text:visited-style-name="Visited_20_Internet_20_Link">Test Environment</text:a>.</text:p>
      <text:p text:style-name="Text_20_body">An Observation records what occurred without determining whether the observed information satisfies an expected result or acceptance criterion. Evaluation of one or more Observations produces a <text:a xlink:type="simple" xlink:href="https://wiki.didosolutions.com/dido/99_annexes/annex-b-terms-and-definitions/t/test_outcome" text:style-name="Internet_20_link" text:visited-style-name="Visited_20_Internet_20_Link">Test Outcome</text:a>.</text:p>
      <text:p text:style-name="Text_20_body">An Observation may contribute to <text:a xlink:type="simple" xlink:href="https://wiki.didosolutions.com/dido/99_annexes/annex-b-terms-and-definitions/e/evidence" text:style-name="Internet_20_link" text:visited-style-name="Visited_20_Internet_20_Link">Evidence</text:a> after DIDO-TE preserves the information, its source, its context, and its provenanc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information obtained by detecting, measuring, receiving, or otherwise examining a property, state, behavior, event, or conditio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Adapted from the observation concepts described by:</text:p>
      <text:a xlink:type="simple" xlink:href="https://www.iso.org/standard/82463.html" text:style-name="Internet_20_link" text:visited-style-name="Visited_20_Internet_20_Link">ISO 19156:2023, Geographic information — Observations, measurements and samples</text:a>
      <text:a xlink:type="simple" xlink:href="https://csrc.nist.gov/glossary/term/Test" text:style-name="Internet_20_link" text:visited-style-name="Visited_20_Internet_20_Link">NIST Computer Security Resource Center, “test”</text:a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Observation remains distinct from its interpretation.</text:p>
      <text:p text:style-name="Text_20_body">For example:</text:p>
      <text:p text:style-name="Text_20_body">“The service returned status code 503” records an Observation.“The service failed the availability criterion” records a Test Outcome.An Observation record identifies the applicable:</text:p>
      <text:p text:style-name="Text_20_body">Test ExecutionSourceObserved property, state, behavior, event, or conditionObserved value or descriptionTime of observationCollection or measurement methodMeasurement unit, when applicableRelevant operating conditions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During a Test Execution, DIDO-TE records that the Candidate Solution rejected a Transfer Bundle and returned status code 403 at 14:32:18 UTC. This record constitutes an Observation. Comparison of the Observation with the expected behavior determines the Test Outcom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59:53</meta:creation-date>
    <dc:creator>Generated</dc:creator>
    <dc:date>2026-08-22T17::59:53</dc:date>
    <dc:language>en-US</dc:language>
    <meta:editing-cycles>1</meta:editing-cycles>
    <meta:editing-duration>PT0S</meta:editing-duration>
    <dc:title>dido:99_annexes:annex-b-terms-and-definitions:o:observation</dc:title>
  </office:meta>
</office:document-meta>
</file>