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o:obligation"/><text:bookmark-start text:name="__RefHeading___obligation_1"/><text:bookmark-start text:name="obligation"/>Obligation<text:bookmark-end text:name="__RefHeading___obligation_1"/><text:bookmark-end text:name="obliga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Obligation represents a recognised duty, requirement, or commitment assigned to a party, participant, <text:a xlink:type="simple" xlink:href="https://wiki.didosolutions.com/dido/99_annexes/annex-b-terms-and-definitions/n/node" text:style-name="Internet_20_link" text:visited-style-name="Visited_20_Internet_20_Link">Node</text:a>, service provider, governed process, or governed function.</text:p>
      <text:p text:style-name="Text_20_body">In a <text:a xlink:type="simple" xlink:href="https://wiki.didosolutions.com/dido/99_annexes/annex-b-terms-and-definitions/f/financial_system" text:style-name="Internet_20_link" text:visited-style-name="Visited_20_Internet_20_Link">Financial System</text:a>, an Obligation provides the basis for settlement expectations, policy enforcement, evidence production, service performance, qualification, governance review, and accountability.</text:p>
      <text:p text:style-name="Text_20_body">The FX Demo uses Obligation as a general concept. Specific profiles specialise obligations into settlement obligations, policy obligations, evidence obligations, release obligations, service-level obligations, and cash-flow oblig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cognised duty, requirement, or commitment assigned to a party, participant, <text:a xlink:type="simple" xlink:href="https://wiki.didosolutions.com/dido/99_annexes/annex-b-terms-and-definitions/n/node" text:style-name="Internet_20_link" text:visited-style-name="Visited_20_Internet_20_Link">Node</text:a>, service provider, governed process, or governed funct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FIBO financial contract concepts and ACTUS financial contract modelling concepts; specialised for use in the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Obligation is not a payment, message, instruction, policy rule, evidence record, contract document, or implementation artefact. Those artefacts describe, evidence, discharge, enforce, or record an obliga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forward contract creates obligations for counterparties to exchange specified currencies at a specified rate on a specified settlement da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32:32</meta:creation-date>
    <dc:creator>Generated</dc:creator>
    <dc:date>2026-08-24T08::32:32</dc:date>
    <dc:language>en-US</dc:language>
    <meta:editing-cycles>1</meta:editing-cycles>
    <meta:editing-duration>PT0S</meta:editing-duration>
    <dc:title>dido:99_annexes:annex-b-terms-and-definitions:o:obligation</dc:title>
  </office:meta>
</office:document-meta>
</file>