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n:non-performance_indicator"/><text:bookmark-start text:name="__RefHeading___non-performance_indicator_1"/><text:bookmark-start text:name="non-performance_indicator"/>Non-Performance Indicator<text:bookmark-end text:name="__RefHeading___non-performance_indicator_1"/><text:bookmark-end text:name="non-performance_indicator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Non-Performance Indicator identifies a governance gap between required governed work and available evidence. It supports review when the architecture expects fraud screening, anti-money-laundering review, sanctions checking, policy evaluation, persistence, provenance capture, authorised release, evidence retention, or another governed function, but the relevant evidence reference does not exist.</text:p>
      <text:p text:style-name="Text_20_body">A Non-Performance Indicator helps distinguish lower-cost compliant processing from under-compliance. It does not conclude that misconduct occurred. It identifies missing, incomplete, or unavailable evidence for work that the applicable obligation required.</text:p>
      <text:p text:style-name="Text_20_body">A Non-Performance Indicator supports exception handling, audit review, remediation, dispute resolution, provider comparison, and governance escalation in the Cost Recovery, Compensation, and Settlement Plan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cord that identifies missing evidence for the required governed work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X Demo Reference Architecture, Part 6: Cost Recovery, Compensation, and Settlement Plane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Non-Performance Indicator differs from evidence of failure. It records an evidence gap for required governed work. Review, remediation, audit, or governance processes determine the cause and significance of the gap.</text:p>
      <text:p text:style-name="Text_20_body">A Non-Performance Indicator also differs from a control-plane failure event. A control-plane failure event records operational failure. A Non-Performance Indicator records the absence of evidence for required governed work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transaction requires sanctions screening under the applicable policy obligation. No evidence reference exists for a sanctions screening result. The Cost Recovery, Compensation, and Settlement Plane records a Non-Performance Indicator for the missing sanctions screening evide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18:00</meta:creation-date>
    <dc:creator>Generated</dc:creator>
    <dc:date>2026-08-23T22::18:00</dc:date>
    <dc:language>en-US</dc:language>
    <meta:editing-cycles>1</meta:editing-cycles>
    <meta:editing-duration>PT0S</meta:editing-duration>
    <dc:title>dido:99_annexes:annex-b-terms-and-definitions:n:non-performance_indicator</dc:title>
  </office:meta>
</office:document-meta>
</file>