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on-interactive_execution"/><text:bookmark-start text:name="__RefHeading___non-interactive_execution_1"/><text:bookmark-start text:name="non-interactive_execution"/>Non-Interactive Execution<text:bookmark-end text:name="__RefHeading___non-interactive_execution_1"/><text:bookmark-end text:name="non-interactive_execu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Non-Interactive Execution is execution that completes without requiring a person to provide unplanned input, make an immediate decision, or respond to a prompt during processing.</text:p>
      <text:p text:style-name="Text_20_body">The executing process receives its required inputs through controlled configuration, files, environment values, credentials, interfaces, or other predefined mechanisms.</text:p>
      <text:p text:style-name="Text_20_body">Non-Interactive Execution supports automation by allowing a command, workflow, or <text:a xlink:type="simple" xlink:href="https://wiki.didosolutions.com/dido/99_annexes/annex-b-terms-and-definitions/b/build_pipeline" text:style-name="Internet_20_link" text:visited-style-name="Visited_20_Internet_20_Link">Build Pipeline</text:a> to run without an attending operator.</text:p>
      <text:p text:style-name="Text_20_body">Within Crucible, non-interactive commands return defined exit status values and produce structured records that allow a continuous-integration or continuous-delivery system to determine whether an operation succeeded or fail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xecution that completes without requiring a person to provide unplanned input, make an immediate decision, or respond to a prompt during process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mmand-line processing, build automation, continuous integration, continuous delivery, and unattended-ope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Non-Interactive Execution does not eliminate human governance, approval, or review. A person may approve the inputs or authorize the operation before execution begins and may review the results after execution completes.</text:p>
      <text:p text:style-name="Text_20_body">A process that pauses for an expected external approval may remain part of an automated workflow, but the paused activity is not itself fully non-interactiv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tinuous-integration service invokes Crucible with a pinned Description and predefined credentials. Crucible completes the requested build and returns a success or failure status without requesting any operator inpu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04</meta:creation-date>
    <dc:creator>Generated</dc:creator>
    <dc:date>2026-08-22T16::04:04</dc:date>
    <dc:language>en-US</dc:language>
    <meta:editing-cycles>1</meta:editing-cycles>
    <meta:editing-duration>PT0S</meta:editing-duration>
    <dc:title>dido:99_annexes:annex-b-terms-and-definitions:n:non-interactive_execution</dc:title>
  </office:meta>
</office:document-meta>
</file>