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n:non-functional_characteristic"/><text:bookmark-start text:name="__RefHeading___non-functional_characteristic_1"/><text:bookmark-start text:name="non-functional_characteristic"/>Non-Functional Characteristic<text:bookmark-end text:name="__RefHeading___non-functional_characteristic_1"/><text:bookmark-end text:name="non-functional_characteristic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Return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Non-Functional Characteristic describes the quality, constraint, or operating expectation associated with a governed function. It does not identify the governed function itself. It describes the conditions under which a Qualified Node or Qualified Service Provider performs, supports, or exposes that function.</text:p>
      <text:p text:style-name="Text_20_body">In the Governed Node Service Market, Non-Functional Characteristics support qualification, comparison, selection, integration, audit, and governance review. Buyers and Integrators use them to understand whether a Qualified Node or Qualified Service Provider satisfies the expected operating characteristics for a defined use. Regulators, Auditors, and Governance Bodies use them to review whether the market assigns governed work only to participants that satisfy the applicable assurance expectation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characteristic that qualifies the performance, operation, or constraint of a governed function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Financial Systems Archetype, Part 7: Governed Node Service Market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Non-Functional Characteristic differs from a governed function. A governed function identifies the work performed. A Non-Functional Characteristic identifies the quality, constraint, or operating expectation associated with that work.</text:p>
      <text:p text:style-name="Text_20_body">Non-Functional Characteristics include Reliability, Securability, Maintainability, Portability, Manageability, Usability, Performance, Interoperability, Elasticity, and Scalability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sanctions screening Node performs sanctions screening as its governed function. Reliability, Securability, Performance, and Interoperability describe operating expectations associated with that sanctions screening func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9::51:02</meta:creation-date>
    <dc:creator>Generated</dc:creator>
    <dc:date>2026-08-25T09::51:02</dc:date>
    <dc:language>en-US</dc:language>
    <meta:editing-cycles>1</meta:editing-cycles>
    <meta:editing-duration>PT0S</meta:editing-duration>
    <dc:title>dido:99_annexes:annex-b-terms-and-definitions:n:non-functional_characteristic</dc:title>
  </office:meta>
</office:document-meta>
</file>