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n:node_set"/><text:bookmark-start text:name="__RefHeading___node_set_1"/><text:bookmark-start text:name="node_set"/>Node Set<text:bookmark-end text:name="__RefHeading___node_set_1"/><text:bookmark-end text:name="node_set"/></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Node Set is an identified collection of <text:a xlink:type="simple" xlink:href="https://wiki.didosolutions.com/dido/99_annexes/annex-b-terms-and-definitions/n/node" text:style-name="Internet_20_link" text:visited-style-name="Visited_20_Internet_20_Link">Nodes</text:a> grouped for a defined purpose.</text:p>
      <text:p text:style-name="Text_20_body">The purpose of a Node Set can concern:</text:p>
      <text:p text:style-name="Text_20_body">ConfigurationDeploymentOperationCommunicationGovernanceSecurityTestingObservationComparisonValidationAdministrationA Node Set provides an identity for the collection independently of the identities of its member Nodes.</text:p>
      <text:p text:style-name="Text_20_body">A Node Set can identify:</text:p>
      <text:p text:style-name="Text_20_body">The Node Set identityThe purpose of the Node SetThe member NodesThe role of each member NodeThe relationships among member NodesThe applicable configurationThe applicable network topologyThe applicable Governance PoliciesThe applicable security controlsThe applicable operational conditionsThe applicable Test DefinitionsThe Node Set versionThe membership effective periodThe Provenance of the Node SetThe Traceability of the Node SetA Node can belong to more than one Node Set when each membership represents a distinct defined purpose.</text:p>
      <text:p text:style-name="Text_20_body">A Node Set can include Nodes realized using different technologies or assigned to different <text:a xlink:type="simple" xlink:href="https://wiki.didosolutions.com/dido/99_annexes/annex-b-terms-and-definitions/d/deployment_target" text:style-name="Internet_20_link" text:visited-style-name="Visited_20_Internet_20_Link">Deployment Targets</text:a>.</text:p>
      <text:p text:style-name="Text_20_body">A Node Set can form part of a <text:a xlink:type="simple" xlink:href="https://wiki.didosolutions.com/dido/99_annexes/annex-b-terms-and-definitions/t/test_environment" text:style-name="Internet_20_link" text:visited-style-name="Visited_20_Internet_20_Link">Test Environment</text:a>. The Test Environment can use multiple Node Sets for different test roles or operational purpose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identified collection of <text:a xlink:type="simple" xlink:href="https://wiki.didosolutions.com/dido/99_annexes/annex-b-terms-and-definitions/n/node" text:style-name="Internet_20_link" text:visited-style-name="Visited_20_Internet_20_Link">Nodes</text:a> grouped for a defined purpose</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p text:style-name="Text_20_body">DIDO Reference Implementation Conceptual Model, Node SetDIDO Reference Architecture, system-of-Nodes and network concepts<text:a xlink:type="simple" xlink:href="https://wiki.didosolutions.com/dido/99_annexes/annex-b-terms-and-definitions/n/node" text:style-name="Internet_20_link" text:visited-style-name="Visited_20_Internet_20_Link">Node</text:a><text:a xlink:type="simple" xlink:href="https://wiki.didosolutions.com/dido/99_annexes/annex-b-terms-and-definitions/d/distributed_system" text:style-name="Internet_20_link" text:visited-style-name="Visited_20_Internet_20_Link">Distributed System</text:a><text:a xlink:type="simple" xlink:href="https://wiki.didosolutions.com/dido/99_annexes/annex-b-terms-and-definitions/t/test_environment" text:style-name="Internet_20_link" text:visited-style-name="Visited_20_Internet_20_Link">Test Environment</text:a>DIDO-TE draft Requirements RegisterDIDO-TE architecture and testing conceptsThe definition identifies the collection and its purpose without prescribing the technology, topology, deployment, ownership, or operational role of the member Nodes.</text:p>
      <text:h text:style-name="Heading_20_2" text:outline-level="2"><text:bookmark-start text:name="__RefHeading___note_5"/><text:bookmark-start text:name="note"/>Note<text:bookmark-end text:name="__RefHeading___note_5"/><text:bookmark-end text:name="note"/></text:h>
      <text:p text:style-name="Text_20_body">A Node Set is not necessarily a complete <text:a xlink:type="simple" xlink:href="https://wiki.didosolutions.com/dido/99_annexes/annex-b-terms-and-definitions/d/distributed_system" text:style-name="Internet_20_link" text:visited-style-name="Visited_20_Internet_20_Link">Distributed System</text:a>.</text:p>
      <text:p text:style-name="Text_20_body">A Distributed System identifies coordinated system behavior across multiple networked Nodes. A Node Set identifies a collection of Nodes grouped for a defined purpose.</text:p>
      <text:p text:style-name="Text_20_body">A Node Set can contain:</text:p>
      <text:p text:style-name="Text_20_body">Every Node in a Distributed SystemA subset of the Nodes in a Distributed SystemNodes from more than one Distributed SystemReference NodesChanged NodesTest-control NodesObservation NodesSimulated NodesEmulated NodesPhysical NodesVirtual NodesMembership in a Node Set does not by itself establish:</text:p>
      <text:p text:style-name="Text_20_body">Network connectivityDeployment locationCommon ownershipCommon implementation technologyCommon Node RoleAuthorization to operate the NodesParticipation in the same Distributed SystemThe governing definition, configuration, or policy establishes those characteristics.</text:p>
      <text:p text:style-name="Text_20_body">A Node Set differs from a Test Set:</text:p>
      <text:p text:style-name="Text_20_body">A Node Set groups NodesA Test Set groups Test Cases, other Test Sets, or related Test ObjectsA change to Node Set membership can create a new Node Set version when membership affects reproducibility, comparison, validation, governance, or operation.</text:p>
      <text:h text:style-name="Heading_20_2" text:outline-level="2"><text:bookmark-start text:name="__RefHeading___example_6"/><text:bookmark-start text:name="example"/>Example<text:bookmark-end text:name="__RefHeading___example_6"/><text:bookmark-end text:name="example"/></text:h>
      <text:p text:style-name="Text_20_body">A <text:a xlink:type="simple" xlink:href="https://wiki.didosolutions.com/dido/99_annexes/annex-b-terms-and-definitions/d/dido-te" text:style-name="Internet_20_link" text:visited-style-name="Visited_20_Internet_20_Link">DIDO-TE</text:a> Test Environment contains five DIDO Nodes.</text:p>
      <text:p text:style-name="Text_20_body">Four validated Nodes form a reference Node Set. A fifth Node contains a changed implementation and belongs to a changed-node Node Set.</text:p>
      <text:p text:style-name="Text_20_body">The Test Environment uses the two Node Sets to identify the validated reference configuration and the configuration containing the changed Node.</text:p>
      <text:p text:style-name="Text_20_body">The Node Sets identify the grouped Nodes and their testing purposes without requiring all member Nodes to use the same realization technology or Deployment Targe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48:07</meta:creation-date>
    <dc:creator>Generated</dc:creator>
    <dc:date>2026-08-22T17::48:07</dc:date>
    <dc:language>en-US</dc:language>
    <meta:editing-cycles>1</meta:editing-cycles>
    <meta:editing-duration>PT0S</meta:editing-duration>
    <dc:title>dido:99_annexes:annex-b-terms-and-definitions:n:node_set</dc:title>
  </office:meta>
</office:document-meta>
</file>