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n:node_role"/><text:bookmark-start text:name="__RefHeading___node_role_1"/><text:bookmark-start text:name="node_role"/>Node Role<text:bookmark-end text:name="__RefHeading___node_role_1"/><text:bookmark-end text:name="node_role"/></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Node Role identifies the responsibility a <text:a xlink:type="simple" xlink:href="https://wiki.didosolutions.com/dido/99_annexes/annex-b-terms-and-definitions/f/financial_node" text:style-name="Internet_20_link" text:visited-style-name="Visited_20_Internet_20_Link">Node</text:a> performs within the architecture. Node Roles allow the architecture to describe what a Node does without binding that responsibility to a specific technology, process, container, pod, or deployment unit.
A Node may perform one Node Role or multiple Node Roles. A logical architecture may keep several roles together within a single Node. At the same time, a later implementation or deployment profile may separate those roles across multiple Nodes for scaling, resilience, governance, jurisdictional separation, or operational control.
Node Roles support traceability by connecting architectural responsibility to logical design, implementation artifacts, deployment artifacts, and evidenc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responsibility performed by a <text:a xlink:type="simple" xlink:href="https://wiki.didosolutions.com/dido/99_annexes/annex-b-terms-and-definitions/f/financial_node" text:style-name="Internet_20_link" text:visited-style-name="Visited_20_Internet_20_Link">Node</text:a> within the architecture</text:span></text:p>
      <text:h text:style-name="Heading_20_2" text:outline-level="2"><text:bookmark-start text:name="__RefHeading___source_4"/><text:bookmark-start text:name="source"/>Source<text:bookmark-end text:name="__RefHeading___source_4"/><text:bookmark-end text:name="source"/></text:h>
      <text:p text:style-name="Text_20_body">Adapted from FX Demo Reference Architecture, Section 10, Node Role Framework; generalised for use in the Financial Systems Archetype conceptual layer.</text:p>
      <text:h text:style-name="Heading_20_2" text:outline-level="2"><text:bookmark-start text:name="__RefHeading___note_5"/><text:bookmark-start text:name="note"/>Note<text:bookmark-end text:name="__RefHeading___note_5"/><text:bookmark-end text:name="note"/></text:h>
      <text:p text:style-name="Text_20_body">A Node Role is not itself a deployed participant. A <text:a xlink:type="simple" xlink:href="https://wiki.didosolutions.com/dido/99_annexes/annex-b-terms-and-definitions/f/financial_node" text:style-name="Internet_20_link" text:visited-style-name="Visited_20_Internet_20_Link">Node</text:a> performs a Node Role.</text:p>
      <text:h text:style-name="Heading_20_2" text:outline-level="2"><text:bookmark-start text:name="__RefHeading___example_6"/><text:bookmark-start text:name="example"/>Example<text:bookmark-end text:name="__RefHeading___example_6"/><text:bookmark-end text:name="example"/></text:h>
      <text:p text:style-name="Text_20_body">Examples of Node Roles include service registration, health monitoring, transaction intake, validation, attestation, policy evaluation, release control, persistence, replay, audit recording, and provenance record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56:01</meta:creation-date>
    <dc:creator>Generated</dc:creator>
    <dc:date>2026-08-24T07::56:01</dc:date>
    <dc:language>en-US</dc:language>
    <meta:editing-cycles>1</meta:editing-cycles>
    <meta:editing-duration>PT0S</meta:editing-duration>
    <dc:title>dido:99_annexes:annex-b-terms-and-definitions:n:node_role</dc:title>
  </office:meta>
</office:document-meta>
</file>