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n:node_implementation"/><text:bookmark-start text:name="__RefHeading___node_definition_1"/><text:bookmark-start text:name="node_definition"/>Node Definition<text:bookmark-end text:name="__RefHeading___node_definition_1"/><text:bookmark-end text:name="node_defini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Node Definition specifies the characteristics required of a <text:a xlink:type="simple" xlink:href="https://wiki.didosolutions.com/dido/99_annexes/annex-b-terms-and-definitions/n/node" text:style-name="Internet_20_link" text:visited-style-name="Visited_20_Internet_20_Link">Node</text:a> independently of a particular implementation, configuration, deployment, or execution.</text:p>
      <text:p text:style-name="Text_20_body">The specified characteristics include the Node’s identity, purpose, responsibilities, behavior, interfaces, inputs, outputs, dependencies, constraints, configuration parameters, resource requirements, security requirements, and operational conditions.</text:p>
      <text:p text:style-name="Text_20_body">A Node Definition establishes the criteria against which a <text:a xlink:type="simple" xlink:href="#dido:99_annexes:annex-b-terms-and-definitions:n:node_implementation" text:style-name="Local_20_link" text:visited-style-name="Visited_20_Local_20_Link">Node Implementation</text:a> and a configured Node instance are assessed.</text:p>
      <text:p text:style-name="Text_20_body">A Node Definition remains distinct from a Node Implementation. The Node Definition specifies the required characteristics. The Node Implementation realizes those characteristics through executable and supporting artifacts.</text:p>
      <text:p text:style-name="Text_20_body">A Node Definition also remains distinct from a <text:a xlink:type="simple" xlink:href="https://wiki.didosolutions.com/dido/99_annexes/annex-b-terms-and-definitions/n/node_configuration" text:style-name="Internet_20_link" text:visited-style-name="Visited_20_Internet_20_Link">Node Configuration</text:a>. The Node Definition identifies the configuration parameters and applicable constraints. The Node Configuration supplies the values selected for a particular Node instance or us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pecification of the characteristics required of a Node</text:span></text:p>
      <text:h text:style-name="Heading_20_2" text:outline-level="2"><text:bookmark-start text:name="__RefHeading___source_4"/><text:bookmark-start text:name="source"/>Source<text:bookmark-end text:name="__RefHeading___source_4"/><text:bookmark-end text:name="source"/></text:h>
      <text:p text:style-name="Text_20_body">DIDO Solutions project definition.</text:p>
      <text:h text:style-name="Heading_20_2" text:outline-level="2"><text:bookmark-start text:name="__RefHeading___note_5"/><text:bookmark-start text:name="note"/>Note<text:bookmark-end text:name="__RefHeading___note_5"/><text:bookmark-end text:name="note"/></text:h>
      <text:p text:style-name="Text_20_body">A Node Definition provides a stable architectural description from which one or more Node Implementations originate.</text:p>
      <text:p text:style-name="Text_20_body">Multiple Node Implementations satisfy the same Node Definition when each implementation conforms to the specified characteristics and applicable constraints.</text:p>
      <text:p text:style-name="Text_20_body">A Node Definition identifies required configuration parameters without prescribing the Configuration Values assigned to a particular Node instance.</text:p>
      <text:p text:style-name="Text_20_body">Changes to a Node Definition remain distinguishable from changes to a Node Implementation or Node Configuration.</text:p>
      <text:h text:style-name="Heading_20_2" text:outline-level="2"><text:bookmark-start text:name="__RefHeading___example_6"/><text:bookmark-start text:name="example"/>Example<text:bookmark-end text:name="__RefHeading___example_6"/><text:bookmark-end text:name="example"/></text:h>
      <text:p text:style-name="Text_20_body">A Node Definition for a market-data publisher specifies the information published by the Node, its interfaces, required behavior, configuration parameters, security constraints, resource dependencies, and conformance criteria. Separate Node Implementations realize the definition for different operating systems or middleware produc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0:47</meta:creation-date>
    <dc:creator>Generated</dc:creator>
    <dc:date>2026-08-22T16::00:47</dc:date>
    <dc:language>en-US</dc:language>
    <meta:editing-cycles>1</meta:editing-cycles>
    <meta:editing-duration>PT0S</meta:editing-duration>
    <dc:title>dido:99_annexes:annex-b-terms-and-definitions:n:node_implementation</dc:title>
  </office:meta>
</office:document-meta>
</file>