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n:node_identity"/><text:bookmark-start text:name="__RefHeading___node_identity_1"/><text:bookmark-start text:name="node_identity"/>Node Identity<text:bookmark-end text:name="__RefHeading___node_identity_1"/><text:bookmark-end text:name="node_identity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Node Identity uniquely distinguishes a <text:a xlink:type="simple" xlink:href="https://wiki.didosolutions.com/dido/99_annexes/annex-b-terms-and-definitions/n/node" text:style-name="Internet_20_link" text:visited-style-name="Visited_20_Internet_20_Link">Node</text:a> within a defined architectural, logical, implementation, or deployment context. It provides the basis for attribution, authorization, monitoring, audit, provenance, replay, recovery, and evidence.</text:p>
      <text:p text:style-name="Text_20_body">A Node Identity allows later parts to identify which Node produced information, consumed a Communication Endpoint, reported status, acknowledged a command, executed a Node Role, or generated evidence.</text:p>
      <text:p text:style-name="Text_20_body">A Node Identity exists at the architectural level. A deployment profile may associate a Node Identity with a container name, pod name, process identifier, host name, network address, certificate, service account, or other runtime identifier. Those identifiers do not replace the Node Identit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dentifier uniquely distinguishing a <text:a xlink:type="simple" xlink:href="https://wiki.didosolutions.com/dido/99_annexes/annex-b-terms-and-definitions/n/node" text:style-name="Internet_20_link" text:visited-style-name="Visited_20_Internet_20_Link">Node</text:a> within a defined architectural contex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FX Demo Reference Architecture, Section 2.1.16, Node Identity; generalised from implementation-profile identity to conceptual architectural identit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Node Identity is not a container name, pod name, host name, process identifier, user identity, organization identity, network address, or repository path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Phase 0 implementation profile may assign a stable Node Identity to a health-monitoring <text:a xlink:type="simple" xlink:href="https://wiki.didosolutions.com/dido/99_annexes/annex-b-terms-and-definitions/n/node" text:style-name="Internet_20_link" text:visited-style-name="Visited_20_Internet_20_Link">Node</text:a> so later reviewers can attribute its heartbeat records, status messages, audit entries, and evidence to the same architectural participa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04:13</meta:creation-date>
    <dc:creator>Generated</dc:creator>
    <dc:date>2026-08-24T04::04:13</dc:date>
    <dc:language>en-US</dc:language>
    <meta:editing-cycles>1</meta:editing-cycles>
    <meta:editing-duration>PT0S</meta:editing-duration>
    <dc:title>dido:99_annexes:annex-b-terms-and-definitions:n:node_identity</dc:title>
  </office:meta>
</office:document-meta>
</file>