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ode_definition"/><text:bookmark-start text:name="__RefHeading___node_implementation_1"/><text:bookmark-start text:name="node_implementation"/>Node Implementation<text:bookmark-end text:name="__RefHeading___node_implementation_1"/><text:bookmark-end text:name="node_implement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Node Implementation realizes a <text:a xlink:type="simple" xlink:href="#dido:99_annexes:annex-b-terms-and-definitions:n:node_definition" text:style-name="Local_20_link" text:visited-style-name="Visited_20_Local_20_Link">Node Definition</text:a> through executable and supporting artifacts.</text:p>
      <text:p text:style-name="Text_20_body">The artifacts include executable code, generated code, libraries, container images, machine images, scripts, schemas, interface definitions, deployment descriptors, and other implementation content required to instantiate the <text:a xlink:type="simple" xlink:href="https://wiki.didosolutions.com/dido/99_annexes/annex-b-terms-and-definitions/n/node" text:style-name="Internet_20_link" text:visited-style-name="Visited_20_Internet_20_Link">Node</text:a>.</text:p>
      <text:p text:style-name="Text_20_body">A Node Implementation remains distinct from a <text:a xlink:type="simple" xlink:href="https://wiki.didosolutions.com/dido/99_annexes/annex-b-terms-and-definitions/n/node_configuration" text:style-name="Internet_20_link" text:visited-style-name="Visited_20_Internet_20_Link">Node Configuration</text:a>. The Node Implementation supplies the implemented capabilities and behavior. The Node Configuration supplies the values, settings, bindings, and policies applied to a particular Node instance.</text:p>
      <text:p text:style-name="Text_20_body">A Node Implementation also remains distinct from a Node instance. The Node Implementation constitutes reusable implementation content. A Node instance constitutes an individually identifiable realization produced from the implementation and its applied configuration within a deployment or <text:a xlink:type="simple" xlink:href="https://wiki.didosolutions.com/dido/99_annexes/annex-b-terms-and-definitions/t/test_environment" text:style-name="Internet_20_link" text:visited-style-name="Visited_20_Internet_20_Link">Test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alization of a Node Definition as executable and supporting artifac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ne Node Definition has multiple Node Implementations when different technologies, platforms, products, programming languages, or deployment mechanisms realize the same specified characteristics.</text:p>
      <text:p text:style-name="Text_20_body">One Node Implementation produces multiple Node instances through separate deployment and configuration activities.</text:p>
      <text:p text:style-name="Text_20_body">A Node Implementation identifies its version, constituent artifacts, dependencies, build provenance, integrity information, applicable Node Definition, and conformance status.</text:p>
      <text:p text:style-name="Text_20_body">A change to executable or supporting implementation content produces a distinguishable Node Implementation revision. A change limited to Configuration Values produces a Node Configuration revision rather than a Node Implementation revis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tainer image containing a market-data publisher executable, its required libraries, interface definitions, startup scripts, and deployment descriptors constitutes a Node Implementation. Applying endpoint addresses, credentials, topic names, and runtime limits creates a Node Configuration for a particular Node inst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09</meta:creation-date>
    <dc:creator>Generated</dc:creator>
    <dc:date>2026-08-22T17::49:09</dc:date>
    <dc:language>en-US</dc:language>
    <meta:editing-cycles>1</meta:editing-cycles>
    <meta:editing-duration>PT0S</meta:editing-duration>
    <dc:title>dido:99_annexes:annex-b-terms-and-definitions:n:node_definition</dc:title>
  </office:meta>
</office:document-meta>
</file>