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n:node_configuration"/><text:bookmark-start text:name="__RefHeading___node_configuration_1"/><text:bookmark-start text:name="node_configuration"/>Node Configuration<text:bookmark-end text:name="__RefHeading___node_configuration_1"/><text:bookmark-end text:name="node_configuration"/></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Node Configuration establishes how a <text:a xlink:type="simple" xlink:href="https://wiki.didosolutions.com/dido/99_annexes/annex-b-terms-and-definitions/n/node" text:style-name="Internet_20_link" text:visited-style-name="Visited_20_Internet_20_Link">Node</text:a> operates within a particular environment or execution context.</text:p>
      <text:p text:style-name="Text_20_body">The Node Configuration identifies the applicable Configuration Parameters, assigns or references their Configuration Values, establishes required Node Bindings, and records the rules governing value resolution and application.</text:p>
      <text:p text:style-name="Text_20_body">A Node Configuration remains distinct from a Node Definition and a Node Implementation. The Node Definition specifies the required characteristics and behaviour of the Node. The Node Implementation realizes those characteristics and behaviour. The Node Configuration assigns the settings and relationships applicable to a particular Node instance.</text:p>
      <text:p text:style-name="Text_20_body">A Node Configuration also remains distinct from a Test Input. A Node Configuration establishes the operating conditions of the Node, while a Test Input supplies data or stimuli consumed during Test Execution.</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controlled set of Configuration Parameters, Configuration Values, Node Bindings, and associated rules assigned to a Node</text:span></text:p>
      <text:h text:style-name="Heading_20_2" text:outline-level="2"><text:bookmark-start text:name="__RefHeading___source_4"/><text:bookmark-start text:name="source"/>Source<text:bookmark-end text:name="__RefHeading___source_4"/><text:bookmark-end text:name="source"/></text:h>
      <text:p text:style-name="Text_20_body">DIDO Solutions project definition.</text:p>
      <text:h text:style-name="Heading_20_2" text:outline-level="2"><text:bookmark-start text:name="__RefHeading___note_5"/><text:bookmark-start text:name="note"/>Note<text:bookmark-end text:name="__RefHeading___note_5"/><text:bookmark-end text:name="note"/></text:h>
      <text:p text:style-name="Text_20_body">A Node Configuration includes identifiers, versions, sources, constraints, value-resolution rules, application rules, security controls, and other information required to reproduce and validate the configured Node.</text:p>
      <text:p text:style-name="Text_20_body">A material change to a Node Configuration produces a distinguishable configuration revision.</text:p>
      <text:h text:style-name="Heading_20_2" text:outline-level="2"><text:bookmark-start text:name="__RefHeading___example_6"/><text:bookmark-start text:name="example"/>Example<text:bookmark-end text:name="__RefHeading___example_6"/><text:bookmark-end text:name="example"/></text:h>
      <text:p text:style-name="Text_20_body">A Node Configuration for a DDS publishing Node identifies the DDS domain, topic, partition, Quality of Service profile, network interface, security credentials, logging level, and destination bindings assigned to the Nod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7::20:32</meta:creation-date>
    <dc:creator>Generated</dc:creator>
    <dc:date>2026-08-24T07::20:32</dc:date>
    <dc:language>en-US</dc:language>
    <meta:editing-cycles>1</meta:editing-cycles>
    <meta:editing-duration>PT0S</meta:editing-duration>
    <dc:title>dido:99_annexes:annex-b-terms-and-definitions:n:node_configuration</dc:title>
  </office:meta>
</office:document-meta>
</file>