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n:node"/><text:bookmark-start text:name="__RefHeading___node_1"/><text:bookmark-start text:name="node"/>Node<text:bookmark-end text:name="__RefHeading___node_1"/><text:bookmark-end text:name="nod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Node is an identifiable participant that performs one or more assigned roles in a <text:a xlink:type="simple" xlink:href="https://wiki.didosolutions.com/dido/99_annexes/annex-b-terms-and-definitions/d/distributed_system" text:style-name="Internet_20_link" text:visited-style-name="Visited_20_Internet_20_Link">Distributed System</text:a>.</text:p>
      <text:p text:style-name="Text_20_body">A Node provides a stable point of responsibility for:</text:p>
      <text:p text:style-name="Text_20_body">ProcessingCommunicationState managementData managementValidationObservationControlGovernanceAttributionEvidenceProvenanceTraceabilityA Node performs one or more <text:a xlink:type="simple" xlink:href="https://wiki.didosolutions.com/dido/99_annexes/annex-b-terms-and-definitions/n/node_role" text:style-name="Internet_20_link" text:visited-style-name="Visited_20_Internet_20_Link">Node Roles</text:a> and has a <text:a xlink:type="simple" xlink:href="https://wiki.didosolutions.com/dido/99_annexes/annex-b-terms-and-definitions/n/node_identity" text:style-name="Internet_20_link" text:visited-style-name="Visited_20_Internet_20_Link">Node Identity</text:a> that distinguishes it from other participants in the Distributed System.</text:p>
      <text:p text:style-name="Text_20_body">A Node can exchange information through one or more Communication Endpoints. The Node remains distinct from the Communication Endpoints it uses.</text:p>
      <text:p text:style-name="Text_20_body">A Node can maintain or process:</text:p>
      <text:a xlink:type="simple" xlink:href="https://wiki.didosolutions.com/dido/99_annexes/annex-b-terms-and-definitions/d/data_object" text:style-name="Internet_20_link" text:visited-style-name="Visited_20_Internet_20_Link">Data Objects</text:a>
      <text:a xlink:type="simple" xlink:href="https://wiki.didosolutions.com/dido/99_annexes/annex-b-terms-and-definitions/i/immutable_data_object" text:style-name="Internet_20_link" text:visited-style-name="Visited_20_Internet_20_Link">Immutable Data Objects</text:a>
      <text:a xlink:type="simple" xlink:href="https://wiki.didosolutions.com/dido/99_annexes/annex-b-terms-and-definitions/d/dido" text:style-name="Internet_20_link" text:visited-style-name="Visited_20_Internet_20_Link">Distributed Immutable Data Objects (DIDOs)</text:a>
      <text:p text:style-name="Text_20_body">MessagesTransactionsStateState transitionsTest dataTest ResultsEvidenceA Node exists independently of the technology used to realize it. An implementation can realize a Node as a:</text:p>
      <text:p text:style-name="Text_20_body">ProcessContainerPodServiceVirtual machinePhysical machineEmbedded deviceGatewayExternal systemAnalytical engineMonitoring componentPersistence serviceSimulated participantEmulated participantHuman-operated participantA Node can host or use software modules, analytical engines, rules engines, policy components, persistence mechanisms, communication adapters, and other implementation artifacts. The Node remains distinct from the software and artifacts it us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able participant that performs one or more assigned roles in a Distributed System</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wiki.org/dido/doku.php?id=dido:public:ra" text:style-name="Internet_20_link" text:visited-style-name="Visited_20_Internet_20_Link">DIDO Reference Architecture</text:a>
      <text:a xlink:type="simple" xlink:href="https://www.omgwiki.org/dido/doku.php?id=dido:public:ra:1.2_views:1_stakeholder:2_domain" text:style-name="Internet_20_link" text:visited-style-name="Visited_20_Internet_20_Link">DIDO Reference Architecture, Domain View</text:a>
      <text:p text:style-name="Text_20_body">DIDO Reference Architecture glossary and Node taxonomyDIDO Solutions shared Terms and Definitions, previous Node definition<text:a xlink:type="simple" xlink:href="https://wiki.didosolutions.com/dido/99_annexes/annex-b-terms-and-definitions/d/distributed_system" text:style-name="Internet_20_link" text:visited-style-name="Visited_20_Internet_20_Link">Distributed System</text:a><text:a xlink:type="simple" xlink:href="https://wiki.didosolutions.com/dido/99_annexes/annex-b-terms-and-definitions/d/dido" text:style-name="Internet_20_link" text:visited-style-name="Visited_20_Internet_20_Link">Distributed Immutable Data Object (DIDO)</text:a><text:a xlink:type="simple" xlink:href="https://wiki.didosolutions.com/dido/99_annexes/annex-b-terms-and-definitions/d/dido-te" text:style-name="Internet_20_link" text:visited-style-name="Visited_20_Internet_20_Link">Distributed Immutable Data Object Test Environment (DIDO-TE)</text:a>The previous shared definition restricted Node to an architectural participant in a distributed financial system. This revision removes the financial-domain restriction while preserving identification, responsibility, role, communication, monitoring, governance, and traceability as characteristics of a Node.</text:p>
      <text:h text:style-name="Heading_20_2" text:outline-level="2"><text:bookmark-start text:name="__RefHeading___note_5"/><text:bookmark-start text:name="note"/>Note<text:bookmark-end text:name="__RefHeading___note_5"/><text:bookmark-end text:name="note"/></text:h>
      <text:p text:style-name="Text_20_body">A Node is not necessarily a physical machine.</text:p>
      <text:p text:style-name="Text_20_body">A Node is distinct from:</text:p>
      <text:p text:style-name="Text_20_body">A Communication EndpointA software moduleA processA containerA podA virtual machineA physical machineA Deployment TargetA network addressA data structureA <text:a xlink:type="simple" xlink:href="https://wiki.didosolutions.com/dido/99_annexes/annex-b-terms-and-definitions/d/data_object" text:style-name="Internet_20_link" text:visited-style-name="Visited_20_Internet_20_Link">Data Object</text:a>An implementation artifactThese resources and artifacts can realize or support a Node, but they do not define the Node.</text:p>
      <text:p text:style-name="Text_20_body">One computing resource can realize multiple Nodes. Multiple computing resources can cooperate to realize one logical Node when the governing architecture preserves one Node Identity and one set of assigned Node Roles.</text:p>
      <text:p text:style-name="Text_20_body">A Node does not need to perform the same roles as other Nodes in the Distributed System.</text:p>
      <text:p text:style-name="Text_20_body">A Node does not need to maintain a complete copy of every Data Object or system state. The governing architecture determines:</text:p>
      <text:p text:style-name="Text_20_body">The Node RolesThe information available to the NodeThe state maintained by the NodeThe operations the Node performsThe authority assigned to the NodeThe other Nodes with which the Node communicatesThe failure behavior of the NodeThe Evidence the Node producesWithin a <text:a xlink:type="simple" xlink:href="https://wiki.didosolutions.com/dido/99_annexes/annex-b-terms-and-definitions/t/test_environment" text:style-name="Internet_20_link" text:visited-style-name="Visited_20_Internet_20_Link">Test Environment</text:a>, a Node can act as part of the System Under Test, as a supporting test participant, or as a test instrument.</text:p>
      <text:h text:style-name="Heading_20_2" text:outline-level="2"><text:bookmark-start text:name="__RefHeading___example_6"/><text:bookmark-start text:name="example"/>Example<text:bookmark-end text:name="__RefHeading___example_6"/><text:bookmark-end text:name="example"/></text:h>
      <text:p text:style-name="Text_20_body">A DIDO network contains five Nodes. Each Node validates proposed state transitions and maintains the DIDO states assigned to it by the governing architecture.</text:p>
      <text:p text:style-name="Text_20_body">A <text:a xlink:type="simple" xlink:href="https://wiki.didosolutions.com/dido/99_annexes/annex-b-terms-and-definitions/d/dido-te" text:style-name="Internet_20_link" text:visited-style-name="Visited_20_Internet_20_Link">DIDO-TE</text:a> Test Environment realizes four Nodes using containers and one Node using a physical machine.</text:p>
      <text:p text:style-name="Text_20_body">The realization technologies differ, but each participant remains a Node because it has a distinct Node Identity and performs assigned roles within the Distributed System.</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9:32</meta:creation-date>
    <dc:creator>Generated</dc:creator>
    <dc:date>2026-08-22T17::49:32</dc:date>
    <dc:language>en-US</dc:language>
    <meta:editing-cycles>1</meta:editing-cycles>
    <meta:editing-duration>PT0S</meta:editing-duration>
    <dc:title>dido:99_annexes:annex-b-terms-and-definitions:n:node</dc:title>
  </office:meta>
</office:document-meta>
</file>