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etwork_topology"/><text:bookmark-start text:name="__RefHeading___network_topology_1"/><text:bookmark-start text:name="network_topology"/>Network Topology<text:bookmark-end text:name="__RefHeading___network_topology_1"/><text:bookmark-end text:name="network_topolog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network consists of communicating entities and the relationships through which those entities exchange information.</text:p>
      <text:p text:style-name="Text_20_body">The topology describes the arrangement of those entities and communication relationships independently of the particular technologies used to realize them.</text:p>
      <text:p text:style-name="Text_20_body">A Network Topology may describe physical, logical, virtual, or other communication relationships. It does not, by itself, prescribe a particular networking technology, routing mechanism, communication protocol, middleware product, or deployment environment.</text:p>
      <text:p text:style-name="Text_20_body">A <text:a xlink:type="simple" xlink:href="https://wiki.didosolutions.com/dido/99_annexes/annex-b-terms-and-definitions/d/distributed_network_topology" text:style-name="Internet_20_link" text:visited-style-name="Visited_20_Internet_20_Link">Distributed Network Topology</text:a> is a specialization of Network Topology in which multiple interconnected <text:a xlink:type="simple" xlink:href="https://wiki.didosolutions.com/dido/99_annexes/annex-b-terms-and-definitions/n/node" text:style-name="Internet_20_link" text:visited-style-name="Visited_20_Internet_20_Link">Nodes</text:a> participate in distributed communication and coordin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he arrangement of communicating entities and the communication relationships among those entit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architectural definition derived from distributed-system and networking concepts used by the DIDO Reference Architecture and DIDO-T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Network Topology describes communication structure rather than the behavior or implementation of the communicating entities.</text:p>
      <text:p text:style-name="Text_20_body">A Network Topology may be represented independently of the physical network that realizes i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test environment may define a Network Topology in which Node A communicates with Node B, and Node B communicates with Node C, without requiring Node A to communicate directly with Node C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1:21</meta:creation-date>
    <dc:creator>Generated</dc:creator>
    <dc:date>2026-08-23T22::01:21</dc:date>
    <dc:language>en-US</dc:language>
    <meta:editing-cycles>1</meta:editing-cycles>
    <meta:editing-duration>PT0S</meta:editing-duration>
    <dc:title>dido:99_annexes:annex-b-terms-and-definitions:n:network_topology</dc:title>
  </office:meta>
</office:document-meta>
</file>