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etwork_isolation"/><text:bookmark-start text:name="__RefHeading___network_isolation_1"/><text:bookmark-start text:name="network_isolation"/>Network Isolation<text:bookmark-end text:name="__RefHeading___network_isolation_1"/><text:bookmark-end text:name="network_isol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Network Isolation separates a network, network segment, service, system, or <text:a xlink:type="simple" xlink:href="https://wiki.didosolutions.com/dido/99_annexes/annex-b-terms-and-definitions/i/infrastructure_environment" text:style-name="Internet_20_link" text:visited-style-name="Visited_20_Internet_20_Link">Infrastructure Environment</text:a> from other network-connected subjects by preventing or restricting network communication.</text:p>
      <text:p text:style-name="Text_20_body">Network Isolation may apply to:</text:p>
      <text:p text:style-name="Text_20_body">An Infrastructure EnvironmentA network segmentA security zoneA computing resourceA serviceA workloadA deviceA management interfaceA deployment environmentA classified environmentNetwork Isolation may be established through:</text:p>
      <text:p text:style-name="Text_20_body">Physical separationLogical network segmentationRouting restrictionsFirewall rulesAccess-control policiesVirtual networksSecurity groupsNetwork namespacesSoftware-defined networking controlsDisabled network interfacesRemoval of direct network pathsNetwork Isolation may restrict:</text:p>
      <text:p text:style-name="Text_20_body">All network communicationInbound communicationOutbound communicationCommunication with identified networksCommunication using identified protocols or portsCommunication between security zonesCommunication across administrative or security boundariesNetwork Isolation differs from an <text:a xlink:type="simple" xlink:href="https://wiki.didosolutions.com/dido/99_annexes/annex-b-terms-and-definitions/a/air-gapped_environment" text:style-name="Internet_20_link" text:visited-style-name="Visited_20_Internet_20_Link">Air-Gapped Environment</text:a>:</text:p>
      <text:p text:style-name="Text_20_body">Network Isolation may use physical or logical controls to restrict network communicationAn Air-Gapped Environment has no direct network connection to external environments within the defined scopeNetwork Isolation also differs from a <text:a xlink:type="simple" xlink:href="https://wiki.didosolutions.com/dido/99_annexes/annex-b-terms-and-definitions/d/disconnected_environment" text:style-name="Internet_20_link" text:visited-style-name="Visited_20_Internet_20_Link">Disconnected Environment</text:a>:</text:p>
      <text:p text:style-name="Text_20_body">Network Isolation is a control applied to restrict network communicationA Disconnected Environment is an environment whose operating state lacks a direct network connection to an identified external networkA network-isolated subject may retain permitted network communication within its isolation boundar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eparation of a network-connected subject from other subjects through controls that prevent or restrict network communicatio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Network Isolation may be:</text:p>
      <text:p text:style-name="Text_20_body">PhysicalLogicalPermanentTemporaryCompleteSelectivePolicy-basedDynamically appliedNetwork Isolation does not by itself establish:</text:p>
      <text:p text:style-name="Text_20_body">Physical securityData confidentialityData integrityAuthorizationFreedom from malicious contentCompliance with a <text:a xlink:type="simple" xlink:href="https://wiki.didosolutions.com/dido/99_annexes/annex-b-terms-and-definitions/s/security_baseline" text:style-name="Internet_20_link" text:visited-style-name="Visited_20_Internet_20_Link">Security Baseline</text:a>Applicable requirements should identify:</text:p>
      <text:p text:style-name="Text_20_body">The isolated subjectThe isolation boundaryThe subjects or networks from which it is isolatedPermitted communicationProhibited communicationThe controls that establish isolationThe conditions under which isolation may changeThe evidence required to verify isolationThe term does not prescribe a particular network architecture, firewall, virtualization platform, cloud provider, protocol,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 production Infrastructure Environment uses separate virtual networks, routing restrictions, and firewall policies to prevent direct communication with development and test environments while permitting authorized communication with designated identity, logging, and monitoring servi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4:53</meta:creation-date>
    <dc:creator>Generated</dc:creator>
    <dc:date>2026-08-22T15::14:53</dc:date>
    <dc:language>en-US</dc:language>
    <meta:editing-cycles>1</meta:editing-cycles>
    <meta:editing-duration>PT0S</meta:editing-duration>
    <dc:title>dido:99_annexes:annex-b-terms-and-definitions:n:network_isolation</dc:title>
  </office:meta>
</office:document-meta>
</file>