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etwork_congestion"/><text:bookmark-start text:name="__RefHeading___network_congestion_1"/><text:bookmark-start text:name="network_congestion"/>Network Congestion<text:bookmark-end text:name="__RefHeading___network_congestion_1"/><text:bookmark-end text:name="network_conges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Network Congestion occurs when offered traffic exceeds available forwarding, buffering, or transmission capacity.</text:p>
      <text:p text:style-name="Text_20_body">In the context of <text:a xlink:type="simple" xlink:href="https://wiki.didosolutions.com/dido/99_annexes/99_annexes/annex-b-terms-and-definitions/i/internet_qos" text:style-name="Internet_20_link" text:visited-style-name="Visited_20_Internet_20_Link">internet_qos</text:a>, Network Congestion increases latency, jitter, and packet loss unless traffic management mechanisms control the overload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network condition in which offered traffic exceeds available forwarding, buffering, or transmission capac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and packet-switched networking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Network Congestion is not application overload, database contention, governance backlog, or DDS resource-limit exhaus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outer experiences congestion when incoming packets arrive faster than the outgoing interface forwards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43</meta:creation-date>
    <dc:creator>Generated</dc:creator>
    <dc:date>2026-08-24T00::46:43</dc:date>
    <dc:language>en-US</dc:language>
    <meta:editing-cycles>1</meta:editing-cycles>
    <meta:editing-duration>PT0S</meta:editing-duration>
    <dc:title>dido:99_annexes:annex-b-terms-and-definitions:n:network_congestion</dc:title>
  </office:meta>
</office:document-meta>
</file>