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n:namespace"/><text:bookmark-start text:name="__RefHeading___namespace_1"/><text:bookmark-start text:name="namespace"/>Namespace<text:bookmark-end text:name="__RefHeading___namespace_1"/><text:bookmark-end text:name="namespace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Namespace establishes a scope within which names or identifiers are interpreted and distinguished from other names or identifiers.</text:p>
      <text:p text:style-name="Text_20_body">Namespaces allow independently governed naming systems to use the same local names without creating ambiguity or collision.</text:p>
      <text:p text:style-name="Text_20_body">A Namespace may be associated with an organization, Domain, specification, vocabulary, schema, information model, service, or other governed naming context.</text:p>
      <text:p text:style-name="Text_20_body">For example, two independently governed Domains may each define an object named:</text:p>
      <table:table table:style-name="Table_Quotation1">
        <table:table-column/>
        <table:table-row>
          <table:table-cell office:value-type="string" table:style-name="Cell_Quotation1">
            <text:p text:style-name="Preformatted_20_Text">Test-001</text:p>
          </table:table-cell>
        </table:table-row>
      </table:table>
      <text:p text:style-name="Text_20_body">When each name occurs within a different Namespace, the two objects remain distinguishable.</text:p>
      <text:p text:style-name="Text_20_body">Namespaces are especially important in distributed systems because naming authorities may operate independently and without centralized coordination.</text:p>
      <text:p text:style-name="Text_20_body">A Namespace may also establish governance over:</text:p>
      <text:p text:style-name="Text_20_body">who may assign names within the Namespacenaming conventionsuniqueness requirementspersistence requirementssubordinate Namespacesresolution or interpretation rulesThe conceptual Namespace does not prescribe how the Namespace is represented. A Namespace may subsequently be represented using a URI, identifier, hierarchical name, or another logical represent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 governed scope within which names or identifiers are interpreted and distinguished</text:span></text:p>
      <text:h text:style-name="Heading_20_2" text:outline-level="2"><text:bookmark-start text:name="__RefHeading___note_4"/><text:bookmark-start text:name="note"/>Note<text:bookmark-end text:name="__RefHeading___note_4"/><text:bookmark-end text:name="note"/></text:h>
      <text:p text:style-name="Text_20_body">A Namespace provides naming scope. It does not, by itself, identify the thing named within that scope.</text:p>
      <text:p text:style-name="Text_20_body">The combination of a Namespace and a name or identifier may provide an identity that is distinguishable from the same name or identifier used within another Namespace.</text:p>
      <text:p text:style-name="Text_20_body">A Namespace is conceptually independent of the logical notation used to represent it.</text:p>
      <text:h text:style-name="Heading_20_2" text:outline-level="2"><text:bookmark-start text:name="__RefHeading___example_5"/><text:bookmark-start text:name="example"/>Example<text:bookmark-end text:name="__RefHeading___example_5"/><text:bookmark-end text:name="example"/></text:h>
      <text:p text:style-name="Text_20_body">Two Domains may independently define:</text:p>
      <table:table table:style-name="Table_Quotation1">
        <table:table-column/>
        <table:table-row>
          <table:table-cell office:value-type="string" table:style-name="Cell_Quotation1">
            <text:p text:style-name="Preformatted_20_Text">Test-001</text:p>
          </table:table-cell>
        </table:table-row>
      </table:table>
      <text:p text:style-name="Text_20_body">Using different Namespaces allows the identifiers to remain distinguishable:</text:p>
      <table:table table:style-name="Table_Quotation1">
        <table:table-column/>
        <table:table-row>
          <table:table-cell office:value-type="string" table:style-name="Cell_Quotation1">
            <text:p text:style-name="Preformatted_20_Text">Domain-A / Test-001<text:line-break/>Domain-B / Test-001</text:p>
          </table:table-cell>
        </table:table-row>
      </table:table>
      <text:p text:style-name="Text_20_body">The notation shown is illustrative and does not prescribe a logical Namespace represent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0::39:32</meta:creation-date>
    <dc:creator>Generated</dc:creator>
    <dc:date>2026-08-24T20::39:32</dc:date>
    <dc:language>en-US</dc:language>
    <meta:editing-cycles>1</meta:editing-cycles>
    <meta:editing-duration>PT0S</meta:editing-duration>
    <dc:title>dido:99_annexes:annex-b-terms-and-definitions:n:namespace</dc:title>
  </office:meta>
</office:document-meta>
</file>