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m:monetary_ecosystem"/><text:bookmark-start text:name="__RefHeading___monetary_ecosystem_1"/><text:bookmark-start text:name="monetary_ecosystem"/>Monetary Ecosystem<text:bookmark-end text:name="__RefHeading___monetary_ecosystem_1"/><text:bookmark-end text:name="monetary_ecosystem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he Monetary Ecosystem identifies the major financial activity area concerned with money, currency, exchange, payment, settlement, liquidity, and monetary obligations.</text:p>
      <text:p text:style-name="Text_20_body">Within the Finance Ecosphere, the Monetary Ecosystem provides the parent classification for financial domains involving currency-denominated obligations, settlement flows, exchange relationships, payment instructions, liquidity events, or monetary value transfers.</text:p>
      <text:p text:style-name="Text_20_body">The Monetary Ecosystem provides the classification context for the Foreign Exchange Domain and may also provide context for other monetary domains introduced in later work. 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Ecosystem within the Finance Ecosphere covering money, currency, exchange, payment, settlement, liquidity, and monetary obligation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rom the Archetype Classification Model defined in Section 5 and from the original FX Demo Reference Architecture classification material; generalised for the Financial Systems Archetype conceptual layer. 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Monetary Ecosystem is <text:span text:style-name="Strong_20_Emphasis">not</text:span> a payment network, currency system, central bank system, settlement platform, runtime plane, or deployment environment. 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Foreign Exchange and Commercial Paper may be treated as <text:a xlink:type="simple" xlink:href="https://wiki.didosolutions.com/dido/99_annexes/99_annexes/annex-b-terms-and-definitions/d/domain" text:style-name="Internet_20_link" text:visited-style-name="Visited_20_Internet_20_Link">Domains</text:a> within the Monetary Ecosystem when the document set formally defines those classifications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29:29</meta:creation-date>
    <dc:creator>Generated</dc:creator>
    <dc:date>2026-08-22T16::29:29</dc:date>
    <dc:language>en-US</dc:language>
    <meta:editing-cycles>1</meta:editing-cycles>
    <meta:editing-duration>PT0S</meta:editing-duration>
    <dc:title>dido:99_annexes:annex-b-terms-and-definitions:m:monetary_ecosystem</dc:title>
  </office:meta>
</office:document-meta>
</file>