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m:model"/><text:bookmark-start text:name="__RefHeading___model_1"/><text:bookmark-start text:name="model"/>Model<text:bookmark-end text:name="__RefHeading___model_1"/><text:bookmark-end text:name="model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model provides a structured representation of selected aspects of a subject. A model does not reproduce the whole subject. It represents the aspects needed for a defined purpose, such as analysis, specification, communication, validation, implementation, or governance.</text:p>
      <text:p text:style-name="Text_20_body">In the SIP-RA and FX Demo context, a model represents selected <text:a xlink:type="simple" xlink:href="https://wiki.didosolutions.com/dido/99_annexes/annex-b-terms-and-definitions/s/structure" text:style-name="Internet_20_link" text:visited-style-name="Visited_20_Internet_20_Link">structure</text:a>, behavior, function, meaning, constraints, relationships, or transformations. Models support separation between conceptual, logical, and platform-specific concerns. A model becomes useful for architectural work when its notation, vocabulary, constraints, and interpretation rules make the represented subject sufficiently clear for review, comparison, mapping, or implement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*a representation of selected function, structure, behaviour, or meaning of a subject for a defined purpose*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erived from <text:a xlink:type="simple" xlink:href="https://wiki.didosolutions.com/dido/99_annexes/annex-b-terms-and-definitions/m/mda" text:style-name="Internet_20_link" text:visited-style-name="Visited_20_Internet_20_Link">Model Driven Architecture (MDA)</text:a> usage and <text:a xlink:type="simple" xlink:href="https://wiki.didosolutions.com/dido/99_annexes/annex-b-terms-and-definitions/i/iso" text:style-name="Internet_20_link" text:visited-style-name="Visited_20_Internet_20_Link">ISO</text:a> terminology practic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model differs from an informal diagram in that it uses a language, notation, vocabulary, semantics, or interpretation rules with defined meaning. A diagram without defined meaning for its symbols remains an informal diagra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<text:a xlink:type="simple" xlink:href="https://wiki.didosolutions.com/dido/99_annexes/annex-b-terms-and-definitions/p/platform_independent_model" text:style-name="Internet_20_link" text:visited-style-name="Visited_20_Internet_20_Link">Platform Independent Model (PIM)</text:a> represents selected structure and behaviour of a subsystem without specifying the technology platform used to realise the subsyste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43:48</meta:creation-date>
    <dc:creator>Generated</dc:creator>
    <dc:date>2026-08-24T03::43:48</dc:date>
    <dc:language>en-US</dc:language>
    <meta:editing-cycles>1</meta:editing-cycles>
    <meta:editing-duration>PT0S</meta:editing-duration>
    <dc:title>dido:99_annexes:annex-b-terms-and-definitions:m:model</dc:title>
  </office:meta>
</office:document-meta>
</file>