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m:mission_objective"/><text:bookmark-start text:name="__RefHeading___mission_objective_1"/><text:bookmark-start text:name="mission_objective"/>Mission Objective<text:bookmark-end text:name="__RefHeading___mission_objective_1"/><text:bookmark-end text:name="mission_objective"/></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Mission Objective states a high-level result that a system is required to achieve in furtherance of its mission.</text:p>
      <text:p text:style-name="Text_20_body">A Mission Objective establishes the outcome toward which operational, functional, quality, security, data, and other lower-level requirements contribute.</text:p>
      <text:p text:style-name="Text_20_body">A Mission Objective may identify:</text:p>
      <text:p text:style-name="Text_20_body">A required mission resultA required operational capabilityA required system-wide characteristicA required improvement to an existing process or conditionA required boundary for system behaviorA Mission Objective differs from a lower-level requirement:</text:p>
      <text:p text:style-name="Text_20_body">A Mission Objective states a high-level required resultA lower-level requirement specifies behavior, information, performance, quality, or constraints that realize or refine that resultA Mission Objective differs from a key value proposition:</text:p>
      <text:p text:style-name="Text_20_body">A Mission Objective states a result the system is required to achieveA key value proposition states the value expected from achieving one or more mission resultsA Mission Objective may be realized by multiple lower-level requirements. A lower-level requirement may contribute to more than one Mission Objectiv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high-level required result that a system achieves in furtherance of its mission</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 Mission Objective should:</text:p>
      <text:p text:style-name="Text_20_body">Identify the system or subject responsible for the resultState the required resultRemain independent of unnecessary implementation detailProvide a traceability target for lower-level requirementsPermit evaluation through the requirements that realize itA Mission Objective may remain broader than a directly testable functional requirement. Verification of the Mission Objective depends on verification of the lower-level requirements that collectively realize it.</text:p>
      <text:p text:style-name="Text_20_body">A Mission Objective does not replace the detailed requirements needed to define system behavior, constraints, acceptance conditions, or evidence.</text:p>
      <text:h text:style-name="Heading_20_2" text:outline-level="2"><text:bookmark-start text:name="__RefHeading___example_6"/><text:bookmark-start text:name="example"/>Example<text:bookmark-end text:name="__RefHeading___example_6"/><text:bookmark-end text:name="example"/></text:h>
      <text:p text:style-name="Text_20_body">A Mission Objective requires Crucible to manage each Infrastructure Environment throughout its Operational Lifecycle from initial Infrastructure Deployment through Retirement. Configuration Management, Deployment Orchestration, Reliability, Maintainability, Logging, and Data Management requirements collectively realize that objectiv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0:58</meta:creation-date>
    <dc:creator>Generated</dc:creator>
    <dc:date>2026-08-22T16::10:58</dc:date>
    <dc:language>en-US</dc:language>
    <meta:editing-cycles>1</meta:editing-cycles>
    <meta:editing-duration>PT0S</meta:editing-duration>
    <dc:title>dido:99_annexes:annex-b-terms-and-definitions:m:mission_objective</dc:title>
  </office:meta>
</office:document-meta>
</file>