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m:microsoft_azure"/><text:bookmark-start text:name="__RefHeading___microsoft_azure_1"/><text:bookmark-start text:name="microsoft_azure"/>Microsoft Azure<text:bookmark-end text:name="__RefHeading___microsoft_azure_1"/><text:bookmark-end text:name="microsoft_azur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Microsoft Azure is a commercial cloud computing platform that provides computing, storage, networking, database, security, management, application, and related technology services through Microsoft-operated infrastructure.</text:p>
      <text:p text:style-name="Text_20_body">Within Crucible, Microsoft Azure can serve as a <text:a xlink:type="simple" xlink:href="https://wiki.didosolutions.com/dido/99_annexes/annex-b-terms-and-definitions/d/deployment_platform" text:style-name="Internet_20_link" text:visited-style-name="Visited_20_Internet_20_Link">Deployment Platform</text:a> on which Crucible creates and manages Infrastructure Environments.</text:p>
      <text:p text:style-name="Text_20_body">Microsoft Azure provides proprietary service interfaces, resource models, identity mechanisms, configuration formats, and operational services. A Crucible Provider Implementation can isolate those provider-specific dependencies from provider-independent Crucible Descriptions and Infrastructure Baselin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*commercial cloud computing platform provided by Microsoft Corporation*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learn.microsoft.com/en-us/azure/developer/intro/azure-developer-overview" text:style-name="Internet_20_link" text:visited-style-name="Visited_20_Internet_20_Link">Microsoft, Azure for Developers Overview</text:a>
      <text:a xlink:type="simple" xlink:href="https://learn.microsoft.com/en-us/azure/" text:style-name="Internet_20_link" text:visited-style-name="Visited_20_Internet_20_Link">Microsoft, Azure Documentation</text:a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shortened name <text:span text:style-name="Strong_20_Emphasis">Azure</text:span> refers to Microsoft Azure.</text:p>
      <text:p text:style-name="Text_20_body">Microsoft Azure identifies a named Cloud Provider and Deployment Platform. The term does not identify a specific Azure service, subscription, tenant, region, availability zone, or deployed Infrastructure Environm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Provider Implementation translates a provider-independent Infrastructure Baseline into Azure resources, including virtual networks, virtual machines, storage resources, managed identities, and security control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1:22</meta:creation-date>
    <dc:creator>Generated</dc:creator>
    <dc:date>2026-08-22T16::11:22</dc:date>
    <dc:language>en-US</dc:language>
    <meta:editing-cycles>1</meta:editing-cycles>
    <meta:editing-duration>PT0S</meta:editing-duration>
    <dc:title>dido:99_annexes:annex-b-terms-and-definitions:m:microsoft_azure</dc:title>
  </office:meta>
</office:document-meta>
</file>