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m:mda"/><text:bookmark-start text:name="__RefHeading___model_driven_architecture_mda_1"/><text:bookmark-start text:name="model_driven_architecture_mda"/>Model Driven Architecture (MDA)<text:bookmark-end text:name="__RefHeading___model_driven_architecture_mda_1"/><text:bookmark-end text:name="model_driven_architecture_mda"/></text:h>
      <text:p text:style-name="Text_20_body"><text:a xlink:type="simple" xlink:href="https://wiki.didosolutions.com/dido/99_annexes/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Model Driven Architecture (MDA) is an OMG architectural approach that organizes system specification around models and mappings between models. MDA separates the specification of system functionality from the specification of implementation technology. This separation supports portability, interoperability, and reusability across different platforms.</text:p>
      <text:p text:style-name="Text_20_body">In the SIP-RA and FX Demo context, MDA provides the architectural framing for distinguishing conceptual, logical, platform-independent, and platform-specific concerns. MDA also supports traceability between models at different levels of abstraction.</text:p>
      <text:h text:style-name="Heading_20_2" text:outline-level="2"><text:bookmark-start text:name="__RefHeading___definition_3"/><text:bookmark-start text:name="definition"/>Definition<text:bookmark-end text:name="__RefHeading___definition_3"/><text:bookmark-end text:name="definition"/></text:h>
      <text:p text:style-name="Text_20_body">*an architectural approach that separates system functionality from implementation technology through models and mappings*</text:p>
      <text:h text:style-name="Heading_20_2" text:outline-level="2"><text:bookmark-start text:name="__RefHeading___source_4"/><text:bookmark-start text:name="source"/>Source<text:bookmark-end text:name="__RefHeading___source_4"/><text:bookmark-end text:name="source"/></text:h>
      <text:p text:style-name="Text_20_body"><text:a xlink:type="simple" xlink:href="https://www.omg.org/mda/" text:style-name="Internet_20_link" text:visited-style-name="Visited_20_Internet_20_Link">OMG: Model Driven Architecture</text:a></text:p>
      <text:h text:style-name="Heading_20_2" text:outline-level="2"><text:bookmark-start text:name="__RefHeading___note_5"/><text:bookmark-start text:name="note"/>Note<text:bookmark-end text:name="__RefHeading___note_5"/><text:bookmark-end text:name="note"/></text:h>
      <text:p text:style-name="Text_20_body">MDA uses models to describe systems at different levels of abstraction. A <text:a xlink:type="simple" xlink:href="https://wiki.didosolutions.com/dido/99_annexes/99_annexes/annex-b-terms-and-definitions/p/platform_independent_model" text:style-name="Internet_20_link" text:visited-style-name="Visited_20_Internet_20_Link">Platform Independent Model (PIM)</text:a> describes system functionality without committing to a specific implementation platform. A <text:a xlink:type="simple" xlink:href="https://wiki.didosolutions.com/dido/99_annexes/99_annexes/annex-b-terms-and-definitions/p/platform_specific_model" text:style-name="Internet_20_link" text:visited-style-name="Visited_20_Internet_20_Link">Platform Specific Model (PSM)</text:a> adds information needed to realize the model on a specific platform.</text:p>
      <text:h text:style-name="Heading_20_2" text:outline-level="2"><text:bookmark-start text:name="__RefHeading___example_6"/><text:bookmark-start text:name="example"/>Example<text:bookmark-end text:name="__RefHeading___example_6"/><text:bookmark-end text:name="example"/></text:h>
      <text:p text:style-name="Text_20_body">A SIP-RA conceptual model identifies architectural concepts and relationships. A platform-independent model refines those concepts without selecting a specific technology. A platform-specific model realizes those concepts using selected technologies, such as <text:a xlink:type="simple" xlink:href="https://wiki.didosolutions.com/dido/99_annexes/99_annexes/annex-b-terms-and-definitions/d/dds" text:style-name="Internet_20_link" text:visited-style-name="Visited_20_Internet_20_Link">DDS</text:a>, IDL, or another implementation platform.</text:p>
      <text:p text:style-name="Text_20_body">—</text:p>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0::16:33</meta:creation-date>
    <dc:creator>Generated</dc:creator>
    <dc:date>2026-08-23T00::16:33</dc:date>
    <dc:language>en-US</dc:language>
    <meta:editing-cycles>1</meta:editing-cycles>
    <meta:editing-duration>PT0S</meta:editing-duration>
    <dc:title>dido:99_annexes:annex-b-terms-and-definitions:m:mda</dc:title>
  </office:meta>
</office:document-meta>
</file>