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m:manageability"/><text:bookmark-start text:name="__RefHeading___manageability_1"/><text:bookmark-start text:name="manageability"/>Manageability<text:bookmark-end text:name="__RefHeading___manageability_1"/><text:bookmark-end text:name="manageability"/></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Manageability describes the ability to monitor, configure, control, operate, suspend, restore, and review a Qualified Node or governed function. In the Governed Node Service Market, Manageability supports operational control, qualification continuity, service-level oversight, suspension handling, restoration, evidence continuity, and governance review.</text:p>
      <text:p text:style-name="Text_20_body">Manageability matters because a Qualified Node must remain observable and controllable after it receives eligibility for governed work. Operators and governance processes need current information about status, configuration, health, version, qualification state, service-level result, suspension status, and recovery state. A manageable implementation supports controlled operation without requiring unnecessary access to protected transaction content.</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to monitor, configure, control, operate, suspend, restore, and review a Qualified Node or governed function</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Manageability supports operational control and governance review.</text:p>
      <text:p text:style-name="Text_20_body">A manageable Node exposes status, configuration, qualification state, health, service-level result, version, suspension status, and recovery state in a form usable by authorised operators and governance processes.</text:p>
      <text:p text:style-name="Text_20_body">Manageability differs from Maintainability. Maintainability concerns analysis, correction, update, testing, and controlled change of the implementation. Manageability concerns operational monitoring, configuration, control, suspension, restoration, and review of the Node or governed function.</text:p>
      <text:h text:style-name="Heading_20_2" text:outline-level="2"><text:bookmark-start text:name="__RefHeading___example_6"/><text:bookmark-start text:name="example"/>Example<text:bookmark-end text:name="__RefHeading___example_6"/><text:bookmark-end text:name="example"/></text:h>
      <text:p text:style-name="Text_20_body">An operator observes that a fraud screening Node has degraded service status, suspends new work assignments, redirects eligible work to another Qualified Node, and preserves evidence continu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44:29</meta:creation-date>
    <dc:creator>Generated</dc:creator>
    <dc:date>2026-08-24T00::44:29</dc:date>
    <dc:language>en-US</dc:language>
    <meta:editing-cycles>1</meta:editing-cycles>
    <meta:editing-duration>PT0S</meta:editing-duration>
    <dc:title>dido:99_annexes:annex-b-terms-and-definitions:m:manageability</dc:title>
  </office:meta>
</office:document-meta>
</file>