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m:maintainability"/><text:bookmark-start text:name="__RefHeading___maintainability_1"/><text:bookmark-start text:name="maintainability"/>Maintainability<text:bookmark-end text:name="__RefHeading___maintainability_1"/><text:bookmark-end text:name="maintainability"/></text:h>
      <text:p text:style-name="Text_20_body"><text:a xlink:type="simple" xlink:href="https://wiki.didosolutions.com/dido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Maintainability describes the ability of a governed function implementation to support analysis, correction, update, testing, and controlled change. In the Governed Node Service Market, Maintainability supports long-term operation, qualification continuity, defect correction, policy updates, configuration review, version control, auditability, and retirement of obsolete implementations.
Maintainability matters because a Qualified Node must continue to satisfy its governed function obligations after fixes, updates, configuration changes, policy changes, interface changes, or deployment changes. A maintainable implementation supports controlled change without weakening qualification, evidence obligations, service-level expectations, or interoperability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ability of a governed function implementation to support analysis, correction, update, testing, and controlled change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Financial Systems Archetype, Part 7: Governed Node Service Market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Maintainability supports long-term operation and governance.
A maintainable Node supports version control, defect correction, configuration review, test evidence, controlled release, rollback, and retirement of obsolete versions.</text:p>
      <text:p text:style-name="Text_20_body">Maintainability differs from Portability. Portability concerns movement across approved platforms, runtimes, or deployment environments. Maintainability concerns controlled analysis, correction, update, testing, and change of the implementation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policy evaluation Node receives a controlled policy update, runs regression tests, records version evidence, and continues to satisfy the same governed function obligati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17:22</meta:creation-date>
    <dc:creator>Generated</dc:creator>
    <dc:date>2026-08-24T03::17:22</dc:date>
    <dc:language>en-US</dc:language>
    <meta:editing-cycles>1</meta:editing-cycles>
    <meta:editing-duration>PT0S</meta:editing-duration>
    <dc:title>dido:99_annexes:annex-b-terms-and-definitions:m:maintainability</dc:title>
  </office:meta>
</office:document-meta>
</file>