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machine_image"/><text:bookmark-start text:name="__RefHeading___machine_image_1"/><text:bookmark-start text:name="machine_image"/>Machine Image<text:bookmark-end text:name="__RefHeading___machine_image_1"/><text:bookmark-end text:name="machine_imag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Machine Image is a deployable digital representation of the storage content and system configuration required to instantiate a physical or virtual computing machine.</text:p>
      <text:p text:style-name="Text_20_body">The image may contain an operating system, partitions, filesystems, packages, services, users, security settings, configuration data, drivers, and installed capabilities.</text:p>
      <text:p text:style-name="Text_20_body">A Machine Image may serve as the source for a virtual machine, a cloud compute instance, a physical machine installation, or a later image layer.</text:p>
      <text:p text:style-name="Text_20_body">Within Crucible, a Machine Image results from a controlled image build and may be hardened, scanned, signed, converted, registered with a provider, and recorded in an image catalo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i/image" text:style-name="Internet_20_link" text:visited-style-name="Visited_20_Internet_20_Link">image</text:a> that packages the software, configuration, files, metadata, and other content required to instantiate a virtual machin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virtualization, cloud computing, operating-system deployment, and machine-image engineering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Machine Image differs from an <text:a xlink:type="simple" xlink:href="https://wiki.didosolutions.com/dido/99_annexes/annex-b-terms-and-definitions/i/image_baseline" text:style-name="Internet_20_link" text:visited-style-name="Visited_20_Internet_20_Link">Image Baseline</text:a>. The Image Baseline defines the controlled inputs and process used to produce the image, while the Machine Image is the resulting deployable artifact.</text:p>
      <text:p text:style-name="Text_20_body">A Machine Image may require provider-specific conversion or registration before deployment to a particular platform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builds a <text:a xlink:type="simple" xlink:href="https://wiki.didosolutions.com/dido/99_annexes/annex-b-terms-and-definitions/r/rhel" text:style-name="Internet_20_link" text:visited-style-name="Visited_20_Internet_20_Link">Red Hat Enterprise Linux (RHEL)</text:a> 9 Machine Image containing an installed operating system, configured filesystems, required packages, security settings, and compliance remediation. A Provider Plugin uploads and registers the image for use by a cloud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5:49</meta:creation-date>
    <dc:creator>Generated</dc:creator>
    <dc:date>2026-08-24T02::05:49</dc:date>
    <dc:language>en-US</dc:language>
    <meta:editing-cycles>1</meta:editing-cycles>
    <meta:editing-duration>PT0S</meta:editing-duration>
    <dc:title>dido:99_annexes:annex-b-terms-and-definitions:m:machine_image</dc:title>
  </office:meta>
</office:document-meta>
</file>