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l:logical_versioning"/><text:bookmark-start text:name="__RefHeading___logical_versioning_1"/><text:bookmark-start text:name="logical_versioning"/>Logical Versioning<text:bookmark-end text:name="__RefHeading___logical_versioning_1"/><text:bookmark-end text:name="logical_versioning"/></text:h>
      <text:p text:style-name="Text_20_body"><text:a xlink:type="simple" xlink:href="https://wiki.didosolutions.com/dido/99_annexes/annex-b-terms-and-definitions/l/start" text:style-name="Internet_20_link" text:visited-style-name="Visited_20_Internet_20_Link">Return to L Term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Logical Versioning identifies versions of logical definitions, logical relationships, and logical constraints.</text:p>
      <text:p text:style-name="Text_20_body">Logical Versioning supports controlled evolution. It allows authors and reviewers to distinguish one version of a Logical Data Structure Definition, Logical Communication Endpoint, Logical Interaction Pattern, Logical Node Role, or logical policy constraint from another.</text:p>
      <text:p text:style-name="Text_20_body">Logical Versioning also supports compatibility review. A Logical Node that produces information and a Logical Node that consumes information rely on compatible versions of the relevant Logical Data Structure Definition and Logical Communication Endpoint.</text:p>
      <text:p text:style-name="Text_20_body">Logical Versioning does not prescribe a version-numbering scheme, repository structure, branching model, package format, or deployment mechanism. Later profiles define those details for a selected implementation contex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Identification and control of versions for logical definitions, relationships, and constraints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Governance and Authority, Traceability, and Data Structure Definition from Part 1, Sections 9.6, 7.10, and 7.7; generalised from schema, model, topic, QoS, ontology, and configuration versioning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Logical Versioning supports traceability by linking a logical definition or interaction to the version that governed i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validation assertion identifies the version of the Logical Data Structure Definition and validation rule set used to produce the assertion.</text:p>
      <text:p text:style-name="Horizontal_20_Line"/>
      <text:p text:style-name="Text_20_body"><text:a xlink:type="simple" xlink:href="https://wiki.didosolutions.com/dido/99_annexes/annex-b-terms-and-definitions/l/start" text:style-name="Internet_20_link" text:visited-style-name="Visited_20_Internet_20_Link">Return to Top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9:22</meta:creation-date>
    <dc:creator>Generated</dc:creator>
    <dc:date>2026-08-24T05::39:22</dc:date>
    <dc:language>en-US</dc:language>
    <meta:editing-cycles>1</meta:editing-cycles>
    <meta:editing-duration>PT0S</meta:editing-duration>
    <dc:title>dido:99_annexes:annex-b-terms-and-definitions:l:logical_versioning</dc:title>
  </office:meta>
</office:document-meta>
</file>