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l:logical_runtime_plane_traceability"/><text:bookmark-start text:name="__RefHeading___logical_runtime_plane_traceability_1"/><text:bookmark-start text:name="logical_runtime_plane_traceability"/>Logical Runtime Plane Traceability<text:bookmark-end text:name="__RefHeading___logical_runtime_plane_traceability_1"/><text:bookmark-end text:name="logical_runtime_plane_traceability"/></text:h>
      <text:p text:style-name="Text_20_body"><text:a xlink:type="simple" xlink:href="https://wiki.didosolutions.com/dido/99_annexes/99_annexes/annex-b-terms-and-definitions/l/start" text:style-name="Internet_20_link" text:visited-style-name="Visited_20_Internet_20_Link">Return to L Term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Logical Runtime Plane Traceability relates a logical interaction to the Runtime Plane that frames its architectural purpose.</text:p>
      <text:p text:style-name="Text_20_body">Logical Runtime Plane Traceability helps reviewers distinguish control, data, health and observability, policy, release, and audit and provenance concerns. It also supports cross-plane review by identifying when one plane affects, constrains, or produces information for another plane.</text:p>
      <text:p text:style-name="Text_20_body">Logical Runtime Plane Traceability preserves the separation of runtime concerns, even when an interaction spans multiple plane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Traceability relationship connecting logical interactions and information exchanges to their Logical Runtime Plane classification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Runtime Plane and Traceability from Part 1, Sections 7.5 and 7.10; generalised from runtime-plane and cross-plane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Logical Runtime Plane Traceability does not prescribe DDS partitions, topic namespaces, Kubernetes namespaces, network segments, security zones, or implementation grouping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egraded-status event traces to the Logical Health and Observability Plane. A recovery command triggered by that event traces to the Logical Control Plane. The relationship between those interactions identifies the cross-plane trace.</text:p>
      <text:p text:style-name="Horizontal_20_Line"/>
      <text:p text:style-name="Text_20_body"><text:a xlink:type="simple" xlink:href="https://wiki.didosolutions.com/dido/99_annexes/99_annexes/annex-b-terms-and-definitions/l/start" text:style-name="Internet_20_link" text:visited-style-name="Visited_20_Internet_20_Link">Return to Top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29:52</meta:creation-date>
    <dc:creator>Generated</dc:creator>
    <dc:date>2026-08-24T02::29:52</dc:date>
    <dc:language>en-US</dc:language>
    <meta:editing-cycles>1</meta:editing-cycles>
    <meta:editing-duration>PT0S</meta:editing-duration>
    <dc:title>dido:99_annexes:annex-b-terms-and-definitions:l:logical_runtime_plane_traceability</dc:title>
  </office:meta>
</office:document-meta>
</file>