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logical_record"/><text:bookmark-start text:name="__RefHeading___logical_record_1"/><text:bookmark-start text:name="logical_record"/>Logical Record<text:bookmark-end text:name="__RefHeading___logical_record_1"/><text:bookmark-end text:name="logical_record"/></text:h>
      <text:p text:style-name="Text_20_body"><text:a xlink:type="simple" xlink:href="https://wiki.didosolutions.com/dido/99_annexes/annex-b-terms-and-definitions/l/start" text:style-name="Internet_20_link" text:visited-style-name="Visited_20_Internet_20_Link">Return to L Term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Logical Record represents a Logical Data Structure Instance preserved for continuity, review, audit, provenance, replay, reconstruction, or evidence.</text:p>
      <text:p text:style-name="Text_20_body">Logical Records support data at rest at the logical level without prescribing a database, file system, object store, ledger, log, archive, or persistence technology. The Logical Architecture identifies what information the system preserves and why; later implementation and deployment profiles select the persistence mechanism.</text:p>
      <text:p text:style-name="Text_20_body">Logical Records support traceability by preserving relationships among information values, Logical Nodes, Communication Endpoints, Runtime Planes, interactions, decisions, provenance entries, and evidence claim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Logical Data Structure Instance preserved for continuity, review, audit, provenance, replay, reconstruction, or evidence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Data Structure Instance, Evidence, and Traceability from Part 1, Sections 7.8, 7.9, and 7.10; generalised from data-at-rest, persistence, audit, provenance, replay, and evidence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Logical Record is not a database row, file, log entry, ledger entry, object-store object, archive item, or generated report. Implementation profiles select those realisation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logical provenance record preserves the relationship between a validation assertion, its input transaction record, the producing Logical Node, the validation rule version, and the timestamp.</text:p>
      <text:p text:style-name="Horizontal_20_Line"/>
      <text:p text:style-name="Text_20_body"><text:a xlink:type="simple" xlink:href="https://wiki.didosolutions.com/dido/99_annexes/annex-b-terms-and-definitions/l/start" text:style-name="Internet_20_link" text:visited-style-name="Visited_20_Internet_20_Link">Return to Top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5:35</meta:creation-date>
    <dc:creator>Generated</dc:creator>
    <dc:date>2026-08-22T17::55:35</dc:date>
    <dc:language>en-US</dc:language>
    <meta:editing-cycles>1</meta:editing-cycles>
    <meta:editing-duration>PT0S</meta:editing-duration>
    <dc:title>dido:99_annexes:annex-b-terms-and-definitions:l:logical_record</dc:title>
  </office:meta>
</office:document-meta>
</file>