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l:logical_policy_constraints"/><text:bookmark-start text:name="__RefHeading___logical_policy_constraints_1"/><text:bookmark-start text:name="logical_policy_constraints"/>Logical Policy Constraints<text:bookmark-end text:name="__RefHeading___logical_policy_constraints_1"/><text:bookmark-end text:name="logical_policy_constraints"/></text:h>
      <text:p text:style-name="Text_20_body"><text:a xlink:type="simple" xlink:href="https://wiki.didosolutions.com/dido/99_annexes/annex-b-terms-and-definitions/l/start" text:style-name="Internet_20_link" text:visited-style-name="Visited_20_Internet_20_Link">Return to L Term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Logical Policy Constraints define platform-independent restrictions, conditions, obligations, or decision criteria that govern logical interactions and information movement.</text:p>
      <text:p text:style-name="Text_20_body">Logical Policy Constraints apply to access, disclosure, safeguarding, release, redaction, transformation, marking, retention, replay, audit, provenance, and expectations for evidence. They control what information a Logical Node exchanges, to whom, for what purpose, under which obligations, and with which traceability.</text:p>
      <text:p text:style-name="Text_20_body">Logical Policy Constraints support the Logical Policy and Release Plane. They also affect the Logical Data Plane, Logical Control Plane, and Logical Audit and Provenance Plane when policy decisions constrain information movement, operational action, audit recording, or evidence preservation.</text:p>
      <text:p text:style-name="Text_20_body">Logical Policy Constraints do not prescribe a specific policy language, policy engine, access-control product, rules engine, data-labelling mechanism, gateway, or release service. Later implementation profiles select those mechanisms.</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Platform-independent restriction, condition, obligation, or decision criterion governing logical interaction or information movement.</text:span></text:p>
      <text:h text:style-name="Heading_20_2" text:outline-level="2"><text:bookmark-start text:name="__RefHeading___source_4"/><text:bookmark-start text:name="source"/>Source<text:bookmark-end text:name="__RefHeading___source_4"/><text:bookmark-end text:name="source"/></text:h>
      <text:p text:style-name="Text_20_body">Specialisation of Governance and Authority and Policy and Release Plane from Part 1, Sections 9.6 and 8.5; generalised from IEF policy-layer, release-control, redaction, obligation, and policy-decision material in the original FX Demo Reference Architecture.</text:p>
      <text:h text:style-name="Heading_20_2" text:outline-level="2"><text:bookmark-start text:name="__RefHeading___note_5"/><text:bookmark-start text:name="note"/>Note<text:bookmark-end text:name="__RefHeading___note_5"/><text:bookmark-end text:name="note"/></text:h>
      <text:p text:style-name="Text_20_body">Logical Policy Constraints define what the Logical Architecture governs. Implementation mechanisms define how a selected technology enforces or records those constraints.</text:p>
      <text:h text:style-name="Heading_20_2" text:outline-level="2"><text:bookmark-start text:name="__RefHeading___example_6"/><text:bookmark-start text:name="example"/>Example<text:bookmark-end text:name="__RefHeading___example_6"/><text:bookmark-end text:name="example"/></text:h>
      <text:p text:style-name="Text_20_body">A logical policy constraint requires a Logical Node to complete release evaluation before it provides transaction information to an external oversight participant.</text:p>
      <text:p text:style-name="Horizontal_20_Line"/>
      <text:p text:style-name="Text_20_body"><text:a xlink:type="simple" xlink:href="https://wiki.didosolutions.com/dido/99_annexes/annex-b-terms-and-definitions/l/start" text:style-name="Internet_20_link" text:visited-style-name="Visited_20_Internet_20_Link">Return to Top</text:a></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0::45:38</meta:creation-date>
    <dc:creator>Generated</dc:creator>
    <dc:date>2026-08-24T00::45:38</dc:date>
    <dc:language>en-US</dc:language>
    <meta:editing-cycles>1</meta:editing-cycles>
    <meta:editing-duration>PT0S</meta:editing-duration>
    <dc:title>dido:99_annexes:annex-b-terms-and-definitions:l:logical_policy_constraints</dc:title>
  </office:meta>
</office:document-meta>
</file>