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policy_and_release_plane"/><text:bookmark-start text:name="__RefHeading___logical_policy_and_release_plane_1"/><text:bookmark-start text:name="logical_policy_and_release_plane"/>Logical Policy and Release Plane<text:bookmark-end text:name="__RefHeading___logical_policy_and_release_plane_1"/><text:bookmark-end text:name="logical_policy_and_release_plan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Logical Policy and Release Plane supports governed access, disclosure, safeguarding, redaction, transformation, marking, <text:a xlink:type="simple" xlink:href="https://wiki.didosolutions.com/dido/99_annexes/annex-b-terms-and-definitions/o/obligation" text:style-name="Internet_20_link" text:visited-style-name="Visited_20_Internet_20_Link">obligations</text:a>, and release of FX information.</text:p>
      <text:p text:style-name="Text_20_body">Logical Policy and Release Plane interactions separate internal FX information distribution from authorized external disclosure. They identify how FX logical <text:a xlink:type="simple" xlink:href="https://wiki.didosolutions.com/dido/99_annexes/annex-b-terms-and-definitions/f/financial_node" text:style-name="Internet_20_link" text:visited-style-name="Visited_20_Internet_20_Link">Nodes</text:a> request policy evaluation, receive policy decisions, apply release constraints, prepare release packages, record obligations, and support controlled disclosure to an External Oversight Participant.</text:p>
      <text:p text:style-name="Text_20_body">The Logical Policy and Release Plane remains distinct from the Logical Data Plane. Internal FX Data Plane distribution does not itself authorize release to an external participan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untime_plane" text:style-name="Internet_20_link" text:visited-style-name="Visited_20_Internet_20_Link">Runtime Plane</text:a> supporting governed access, disclosure, safeguarding, and release of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Policy and Release Plane from <text:a xlink:type="simple" xlink:href="https://wiki.didosolutions.com/fxdemo/02-part/start" text:style-name="Internet_20_link" text:visited-style-name="Visited_20_Internet_20_Link">Part 2: Distributed Node-Based Logical Architecture</text:a>, Section 9.5, and <text:a xlink:type="simple" xlink:href="https://wiki.didosolutions.com/dido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; generalised from IEF policy-layer, policy-decision, release-control, redaction, obligation, and external oversigh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Logical Policy and Release Plane is not a policy engine, release service, access-control product, redaction tool, gateway, <text:a xlink:type="simple" xlink:href="https://wiki.didosolutions.com/dido/99_annexes/annex-b-terms-and-definitions/a/api" text:style-name="Internet_20_link" text:visited-style-name="Visited_20_Internet_20_Link">API</text:a>, or deployment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Policy and Release Node evaluates whether selected FX transactions, validations, contract states, and cash-flow information qualify for release to an External Oversight Participant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0:25</meta:creation-date>
    <dc:creator>Generated</dc:creator>
    <dc:date>2026-08-22T17::10:25</dc:date>
    <dc:language>en-US</dc:language>
    <meta:editing-cycles>1</meta:editing-cycles>
    <meta:editing-duration>PT0S</meta:editing-duration>
    <dc:title>dido:99_annexes:annex-b-terms-and-definitions:l:logical_policy_and_release_plane</dc:title>
  </office:meta>
</office:document-meta>
</file>