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l:logical_ownership_of_definitions"/><text:bookmark-start text:name="__RefHeading___logical_ownership_of_definitions_1"/><text:bookmark-start text:name="logical_ownership_of_definitions"/>Logical Ownership of Definitions<text:bookmark-end text:name="__RefHeading___logical_ownership_of_definitions_1"/><text:bookmark-end text:name="logical_ownership_of_definitions"/></text:h>
      <text:p text:style-name="Text_20_body"><text:a xlink:type="simple" xlink:href="https://wiki.didosolutions.com/dido/99_annexes/99_annexes/annex-b-terms-and-definitions/l/start" text:style-name="Internet_20_link" text:visited-style-name="Visited_20_Internet_20_Link">Return to L Term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Logical Ownership of Definitions identifies responsibility for defining, maintaining, approving, and reviewing logical definitions.</text:p>
      <text:p text:style-name="Text_20_body">Logical definitions include Logical Nodes, Logical Node Roles, Logical Communication Endpoints, Logical Data Structure Definitions, Logical Runtime Planes, Logical Interaction Patterns, Logical Policy Constraints, and Logical Traceability Relationships.</text:p>
      <text:p text:style-name="Text_20_body">Logical Ownership of Definitions supports accountability. It identifies which authority or role controls a definition, which review process governs changes, and which later profiles inherit or specialise the definition.</text:p>
      <text:p text:style-name="Text_20_body">Logical Ownership of Definitions does not prescribe an organisational owner, a repository owner, an operational owner, or an implementation team. Later governance, implementation, deployment, and operational layers assign those responsibilities when needed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Logical responsibility for defining, maintaining, approving, and reviewing logical definitions.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sation of Governance and Authority from Part 1, Section 9.6; generalised from governance, schema governance, ontology governance, QoS governance, topic governance, data governance, and node role governance material in the original FX Demo Reference Architectur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Logical Ownership of Definitions applies to architectural definitions and relationships. It does not replace operational ownership or implementation responsibility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logical information-definition authority owns the Logical Data Structure Definition for a Node Status report and governs changes to its fields, constraints, and compatibility expectations.</text:p>
      <text:p text:style-name="Horizontal_20_Line"/>
      <text:p text:style-name="Text_20_body"><text:a xlink:type="simple" xlink:href="https://wiki.didosolutions.com/dido/99_annexes/99_annexes/annex-b-terms-and-definitions/l/start" text:style-name="Internet_20_link" text:visited-style-name="Visited_20_Internet_20_Link">Return to Top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0::33:43</meta:creation-date>
    <dc:creator>Generated</dc:creator>
    <dc:date>2026-08-23T20::33:43</dc:date>
    <dc:language>en-US</dc:language>
    <meta:editing-cycles>1</meta:editing-cycles>
    <meta:editing-duration>PT0S</meta:editing-duration>
    <dc:title>dido:99_annexes:annex-b-terms-and-definitions:l:logical_ownership_of_definitions</dc:title>
  </office:meta>
</office:document-meta>
</file>