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node_traceability"/><text:bookmark-start text:name="__RefHeading___logical_node_traceability_1"/><text:bookmark-start text:name="logical_node_traceability"/>Logical Node Traceability<text:bookmark-end text:name="__RefHeading___logical_node_traceability_1"/><text:bookmark-end text:name="logical_node_traceability"/></text:h>
      <text:p text:style-name="Text_20_body"><text:a xlink:type="simple" xlink:href="https://wiki.didosolutions.com/dido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Logical Node Traceability relates a Logical Node to its conceptual source, Logical Node Identity, Logical Node Roles, Logical Node Responsibilities, Logical Communication Endpoints, Runtime Plane participation, interactions, governance relationships, and evidence expectations.</text:p>
      <text:p text:style-name="Text_20_body">Logical Node Traceability allows reviewers to understand why a Logical Node exists, what responsibilities it performs, which endpoints it uses, which information structures it exchanges, which Runtime Planes it participates in, and which evidence expectations apply to it.</text:p>
      <text:p text:style-name="Text_20_body">Logical Node Traceability also prepares later profiles to map a Logical Node to implementation and deployment artefacts without redefining the Logical Nod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raceability relationship connecting a Logical Node to its identities, roles, responsibilities, endpoints, interactions, Runtime Planes, governance relationships, and evidence expectat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Node, Node Identity, Node Role, Traceability, and Evidence from Part 1, Sections 7.2, 7.3, 7.4, 7.10, and 7.9; generalised from node, role, identity, and evidenc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Logical Node Traceability identifies logical responsibility. It does not prescribe process ownership, deployment ownership, operational ownership, or runtime packag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Validation Node traces to the Validation Node Role, the transaction-event endpoint, the validation-result endpoint, Logical Data Plane participation, Logical Audit and Provenance Plane participation, the validation rule version, and evidence expectations for validation outcomes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57:34</meta:creation-date>
    <dc:creator>Generated</dc:creator>
    <dc:date>2026-08-24T09::57:34</dc:date>
    <dc:language>en-US</dc:language>
    <meta:editing-cycles>1</meta:editing-cycles>
    <meta:editing-duration>PT0S</meta:editing-duration>
    <dc:title>dido:99_annexes:annex-b-terms-and-definitions:l:logical_node_traceability</dc:title>
  </office:meta>
</office:document-meta>
</file>