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node_role"/><text:bookmark-start text:name="__RefHeading___logical_node_role_1"/><text:bookmark-start text:name="logical_node_role"/>Logical Node Role<text:bookmark-end text:name="__RefHeading___logical_node_role_1"/><text:bookmark-end text:name="logical_node_role"/></text:h>
      <text:p text:style-name="Text_20_body"><text:a xlink:type="simple" xlink:href="https://wiki.didosolutions.com/dido/99_annexes/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Logical Node Role identifies a platform-independent responsibility assigned to, or performed by, a Logical Node.</text:p>
      <text:p text:style-name="Text_20_body">Logical Node Roles allow the architecture to describe what a Logical Node does without tying the responsibility to any specific technology, process, service, container, pod, or deployment unit. A Logical Node performs one or more Logical Node Roles. The Logical Architecture assigns the same Logical Node Role to multiple Logical Nodes when redundancy, partitioning, jurisdictional separation, organisational separation, or parallel processing requires that distribution.</text:p>
      <text:p text:style-name="Text_20_body">Logical Node Roles support review and traceability by connecting responsibilities to Nodes, interactions, Runtime Planes, information structures, governance expectations, and evidence expec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latform-independent responsibility assigned to or performed by a Logical Node.</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Node Role from Part 1, Section 7.4; generalises the Node Role Framework from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Node Role is not itself a Logical Node. A Logical Node performs a Logical Node Role.</text:p>
      <text:h text:style-name="Heading_20_2" text:outline-level="2"><text:bookmark-start text:name="__RefHeading___example_6"/><text:bookmark-start text:name="example"/>Example<text:bookmark-end text:name="__RefHeading___example_6"/><text:bookmark-end text:name="example"/></text:h>
      <text:p text:style-name="Text_20_body">Examples of Logical Node Roles include service registration, health monitoring, configuration coordination, schema and model version coordination, transaction intake, validation, semantic interpretation, policy evaluation, release control, audit recording, provenance recording, persistence, replay, and oversight support.</text:p>
      <text:p text:style-name="Horizontal_20_Line"/>
      <text:p text:style-name="Text_20_body"><text:a xlink:type="simple" xlink:href="https://wiki.didosolutions.com/dido/99_annexes/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1:37</meta:creation-date>
    <dc:creator>Generated</dc:creator>
    <dc:date>2026-08-24T05::31:37</dc:date>
    <dc:language>en-US</dc:language>
    <meta:editing-cycles>1</meta:editing-cycles>
    <meta:editing-duration>PT0S</meta:editing-duration>
    <dc:title>dido:99_annexes:annex-b-terms-and-definitions:l:logical_node_role</dc:title>
  </office:meta>
</office:document-meta>
</file>