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node_responsibility"/><text:bookmark-start text:name="__RefHeading___logical_node_responsibility_1"/><text:bookmark-start text:name="logical_node_responsibility"/>Logical Node Responsibility<text:bookmark-end text:name="__RefHeading___logical_node_responsibility_1"/><text:bookmark-end text:name="logical_node_responsibility"/></text:h>
      <text:p text:style-name="Text_20_body"><text:a xlink:type="simple" xlink:href="https://wiki.didosolutions.com/dido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Logical Node Responsibility describes the obligation, function, or accountability associated with a Logical Node or Logical Node Role.</text:p>
      <text:p text:style-name="Text_20_body">Logical Node Roles identify categories of responsibility. Logical Node Responsibilities describe the specific responsibilities that a Logical Node carries within the logical architecture. Examples of responsibilities include producing, consuming, and validating information; preserving state; recording provenance; enforcing policy; reporting health; acknowledging commands; and supporting replay.</text:p>
      <text:p text:style-name="Text_20_body">Logical Node Responsibilities help reviewers understand why a Logical Node exists, which interactions it participates in, which information structures it handles, and which evidence expectations apply to i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bligation, function, or accountability associated with a Logical Node or Logical Node Role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Node Role and Traceability from Part 1, Sections 7.4 and 7.10; generalises responsibility material from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Logical Node Responsibility does not prescribe an implementation component, a team assignment, an operational owner, or a deployment unit. Later implementation, deployment, operation, or governance layers provide those associations when neede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validation Node carries responsibility for receiving candidate transaction records, applying validation logic, publishing validation results, and recording provenance for each validation outcome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40:19</meta:creation-date>
    <dc:creator>Generated</dc:creator>
    <dc:date>2026-08-24T14::40:19</dc:date>
    <dc:language>en-US</dc:language>
    <meta:editing-cycles>1</meta:editing-cycles>
    <meta:editing-duration>PT0S</meta:editing-duration>
    <dc:title>dido:99_annexes:annex-b-terms-and-definitions:l:logical_node_responsibility</dc:title>
  </office:meta>
</office:document-meta>
</file>