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node_identity"/><text:bookmark-start text:name="__RefHeading___logical_node_identity_1"/><text:bookmark-start text:name="logical_node_identity"/>Logical Node Identity<text:bookmark-end text:name="__RefHeading___logical_node_identity_1"/><text:bookmark-end text:name="logical_node_identity"/></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Logical Node Identity uniquely identifies a Logical Node within the Logical Architecture/PIM. It allows logical interactions, responsibilities, events, records, observations, commands, audit entries, provenance entries, and evidence expectations to be used to identify the Logical Node involved.</text:p>
      <text:p text:style-name="Text_20_body">Logical Node Identity supports logical attribution and traceability. It allows reviewers to determine which Logical Node produced information, consumed information, performed a role, participated in a Runtime Plane, or contributed to an interaction.</text:p>
      <text:p text:style-name="Text_20_body">Logical Node Identity remains distinct from implementation and deployment identifiers. Later implementation profiles use runtime identifiers such as certificates, service accounts, process names, container names, pod names, host names, network addresses, API identities, or DDS participant names to realise, bind, or reference a Logical Node Identity. Those identifiers do not replace the Logical Node Identit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identifier uniquely distinguishing a Logical Node within the Logical Architecture / PIM</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Node Identity from Part 1, Section 7.3; generalised from identity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Logical Node Identity is not a user identity, organisation identity, container name, pod name, host name, network address, process identifier, repository path, or deployment profile name.</text:p>
      <text:h text:style-name="Heading_20_2" text:outline-level="2"><text:bookmark-start text:name="__RefHeading___example_6"/><text:bookmark-start text:name="example"/>Example<text:bookmark-end text:name="__RefHeading___example_6"/><text:bookmark-end text:name="example"/></text:h>
      <text:p text:style-name="Text_20_body">A logical Config and Policy Sync Node has a stable Logical Node Identity, so command acknowledgements, configuration status, audit entries, and provenance records all identify the same logical particip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28:47</meta:creation-date>
    <dc:creator>Generated</dc:creator>
    <dc:date>2026-08-24T01::28:47</dc:date>
    <dc:language>en-US</dc:language>
    <meta:editing-cycles>1</meta:editing-cycles>
    <meta:editing-duration>PT0S</meta:editing-duration>
    <dc:title>dido:99_annexes:annex-b-terms-and-definitions:l:logical_node_identity</dc:title>
  </office:meta>
</office:document-meta>
</file>