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node_collaboration"/><text:bookmark-start text:name="__RefHeading___logical_node_collaboration_1"/><text:bookmark-start text:name="logical_node_collaboration"/>Logical Node Collaboration<text:bookmark-end text:name="__RefHeading___logical_node_collaboration_1"/><text:bookmark-end text:name="logical_node_collaboration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Node Collaboration describes how two or more Logical Nodes work together through explicit logical Communication Endpoints and logical interaction patterns.</text:p>
      <text:p text:style-name="Text_20_body">Logical Node Collaboration supports distributed operation. Examples of collaboration include publishing information, subscribing to information, issuing commands, acknowledging commands, requesting decisions, responding to requests, recording provenance, and producing evidence-related records.</text:p>
      <text:p text:style-name="Text_20_body">The Logical Architecture explicitly represents collaboration, enabling reviewers to identify participating Nodes, Node Roles, endpoints, information structures, Runtime Planes, governance constraints, and traceability relationship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xplicit logical cooperation among Logical Nodes through Communication Endpoints and interaction patter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Node, Communication Endpoint, Runtime Plane, and Traceability from Part 1, Sections 7.2, 7.6, 7.5, and 7.10; generalises interaction material from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Node Collaboration does not require one communication style. Implementation profiles realize collaboration through publish/subscribe, request/response, RPC, REST, message queues, event streams, file exchange, shared services, or other mechanism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ransaction intake Node publishes a transaction event that a validation Node consumes. The validation Node then publishes a validation result that an audit and provenance Node records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9:04</meta:creation-date>
    <dc:creator>Generated</dc:creator>
    <dc:date>2026-08-23T22::59:04</dc:date>
    <dc:language>en-US</dc:language>
    <meta:editing-cycles>1</meta:editing-cycles>
    <meta:editing-duration>PT0S</meta:editing-duration>
    <dc:title>dido:99_annexes:annex-b-terms-and-definitions:l:logical_node_collaboration</dc:title>
  </office:meta>
</office:document-meta>
</file>