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node"/><text:bookmark-start text:name="__RefHeading___logical_node_1"/><text:bookmark-start text:name="logical_node"/>Logical Node<text:bookmark-end text:name="__RefHeading___logical_node_1"/><text:bookmark-end text:name="logical_node"/></text:h>
      <text:p text:style-name="Text_20_body"><text:a xlink:type="simple" xlink:href="https://wiki.didosolutions.com/dido/99_annexes/99_annexes/annex-b-terms-and-definitions/l/start" text:style-name="Internet_20_link" text:visited-style-name="Visited_20_Internet_20_Link">Return to L Terms</text:a></text:p>
      <text:p text:style-name="Text_20_body"><text:span text:style-name="Strong_20_Emphasis">Discussion:</text:span></text:p>
      <text:p text:style-name="Text_20_body">A Logical Node identifies a platform-independent participant in the distributed logical architecture. It provides a logical point of responsibility for communication, role assignment, governance, <text:a xlink:type="simple" xlink:href="https://wiki.didosolutions.com/dido/99_annexes/99_annexes/annex-b-terms-and-definitions/t/traceability" text:style-name="Internet_20_link" text:visited-style-name="Visited_20_Internet_20_Link">Traceability</text:a>, observability, auditability, and expectations for <text:a xlink:type="simple" xlink:href="https://wiki.didosolutions.com/dido/99_annexes/99_annexes/annex-b-terms-and-definitions/e/evidence" text:style-name="Internet_20_link" text:visited-style-name="Visited_20_Internet_20_Link">Evidence</text:a>.</text:p>
      <text:p text:style-name="Text_20_body">A Logical Node builds on the Part 1 concept of <text:a xlink:type="simple" xlink:href="https://wiki.didosolutions.com/dido/99_annexes/99_annexes/annex-b-terms-and-definitions/n/node" text:style-name="Internet_20_link" text:visited-style-name="Visited_20_Internet_20_Link">Node</text:a>. It adds logical structure by identifying the roles, responsibilities, endpoints, plane participation, and interaction patterns associated with a participant.</text:p>
      <text:p text:style-name="Text_20_body">A Logical Node represents a logical participant such as an internal participant, external participant, gateway, adapter, analytical component, validation participant, policy participant, registry participant, monitoring participant, audit participant, or provenance participant. The Logical Architecture identifies the participant and its responsibilities without prescribing how later parts execute or deploy it.</text:p>
      <text:p text:style-name="Text_20_body"><text:span text:style-name="Strong_20_Emphasis">Definition:</text:span></text:p>
      <text:p text:style-name="Text_20_body"><text:span text:style-name="Emphasis">platform-independent participant in the distributed logical architecture</text:span></text:p>
      <text:p text:style-name="Text_20_body"><text:span text:style-name="Strong_20_Emphasis">Source:</text:span></text:p>
      <text:p text:style-name="Text_20_body">Specialises <text:a xlink:type="simple" xlink:href="https://wiki.didosolutions.com/dido/99_annexes/99_annexes/annex-b-terms-and-definitions/n/node" text:style-name="Internet_20_link" text:visited-style-name="Visited_20_Internet_20_Link">Node</text:a> from Part 1, Section 7.2; generalises logical node material from the original FX Demo Reference Architecture for use in the distributed, node-based Logical Architecture / PIM.</text:p>
      <text:p text:style-name="Text_20_body"><text:span text:style-name="Strong_20_Emphasis">Note:</text:span></text:p>
      <text:p text:style-name="Text_20_body">A Logical Node is not a process, container, pod, virtual machine, server, library, thread, task, RPC method, REST resource, DDS participant, or deployment artefact. Later parts use those mechanisms as possible realisations of Logical Nodes; they do not redefine the concept of Logical Nodes.</text:p>
      <text:p text:style-name="Text_20_body"><text:span text:style-name="Strong_20_Emphasis">Example:</text:span></text:p>
      <text:p text:style-name="Text_20_body">For example, a logical Health Monitoring Node receives status information from other Logical Nodes and provides operational visibility without prescribing the implementation technology for exchanging that inform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9:30</meta:creation-date>
    <dc:creator>Generated</dc:creator>
    <dc:date>2026-08-23T21::59:30</dc:date>
    <dc:language>en-US</dc:language>
    <meta:editing-cycles>1</meta:editing-cycles>
    <meta:editing-duration>PT0S</meta:editing-duration>
    <dc:title>dido:99_annexes:annex-b-terms-and-definitions:l:logical_node</dc:title>
  </office:meta>
</office:document-meta>
</file>