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message"/><text:bookmark-start text:name="__RefHeading___logical_message_1"/><text:bookmark-start text:name="logical_message"/>Logical Message<text:bookmark-end text:name="__RefHeading___logical_message_1"/><text:bookmark-end text:name="logical_message"/></text:h>
      <text:p text:style-name="Text_20_body"><text:a xlink:type="simple" xlink:href="https://wiki.didosolutions.com/dido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Logical Message represents a Logical Data Structure Instance exchanged through a Logical Communication Endpoint.</text:p>
      <text:p text:style-name="Text_20_body">The Logical Message concept focuses on communication. It identifies information moving from one logical participant to another, whether the implementation later uses publish/subscribe, request/response, RPC, REST, message queues, event streams, files, shared services, or another exchange mechanism.</text:p>
      <text:p text:style-name="Text_20_body">A Logical Message carries information governed by a Logical Data Structure Definition and participates in a logical Runtime Plane. It also supports traceability to the producing Logical Node, the consuming Logical Node, the Communication Endpoint, the interaction pattern, and the evidence expect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Data Structure Instance exchanged through a Logical Communication Endpoint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Data Structure Instance and Communication Endpoint from Part 1, Sections 7.8 and 7.6; generalised from message, topic, and exchang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Logical Message is not a wire-format packet, network frame, DDS sample, HTTP request, RPC payload, queue message, file, or serialised byte stream. Implementation profiles select those realisa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health-status message carries Node Status information from a reporting Logical Node to a Health Monitoring Node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7:44</meta:creation-date>
    <dc:creator>Generated</dc:creator>
    <dc:date>2026-08-23T22::27:44</dc:date>
    <dc:language>en-US</dc:language>
    <meta:editing-cycles>1</meta:editing-cycles>
    <meta:editing-duration>PT0S</meta:editing-duration>
    <dc:title>dido:99_annexes:annex-b-terms-and-definitions:l:logical_message</dc:title>
  </office:meta>
</office:document-meta>
</file>