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interaction_traceability"/><text:bookmark-start text:name="__RefHeading___logical_interaction_traceability_1"/><text:bookmark-start text:name="logical_interaction_traceability"/>Logical Interaction Traceability<text:bookmark-end text:name="__RefHeading___logical_interaction_traceability_1"/><text:bookmark-end text:name="logical_interaction_traceability"/></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Interaction Traceability relates a logical interaction pattern to its participating Logical Nodes, Communication Roles, endpoints, information structures, Runtime Planes, governance constraints, and evidence expectations.</text:p>
      <text:p text:style-name="Text_20_body">Logical Interaction Traceability supports review of how the architecture behaves. It identifies the structure of recurring interactions such as Register Node, Report Node Status, Publish Domain Information, Subscribe to Domain Information, Issue Control Command, Acknowledge Control Command, Request Policy Decision, Record Audit and Provenance, and Replay or Reconstruct Information.</text:p>
      <text:p text:style-name="Text_20_body">Logical Interaction Traceability also supports domain-profile specialisation. A domain profile specialises a logical interaction pattern while preserving the trace to the reusable Part 2 patter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ceability relationship connecting a logical interaction pattern to Nodes, roles, endpoints, information structures, Runtime Planes, governance constraints, and evidence expectations.</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Traceability, Communication Endpoint, Node Role, Data Structure Instance, and Runtime Plane from Part 1, Sections 7.10, 7.6, 7.4, 7.8, and 7.5; generalised from interaction-sequence and use-cas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Interaction Traceability records the logical structure of an interaction. It does not prescribe sequence-diagram notation, test-script format, protocol exchange, or runtime message capture.</text:p>
      <text:h text:style-name="Heading_20_2" text:outline-level="2"><text:bookmark-start text:name="__RefHeading___example_6"/><text:bookmark-start text:name="example"/>Example<text:bookmark-end text:name="__RefHeading___example_6"/><text:bookmark-end text:name="example"/></text:h>
      <text:p text:style-name="Text_20_body">The Request Policy Decision pattern traces to a requesting Logical Node, a policy-evaluation Logical Node, a policy-decision request, a policy-decision response, a Logical Policy and Release Plane, and audit/provenance evidence expectations.</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4:07</meta:creation-date>
    <dc:creator>Generated</dc:creator>
    <dc:date>2026-08-24T03::44:07</dc:date>
    <dc:language>en-US</dc:language>
    <meta:editing-cycles>1</meta:editing-cycles>
    <meta:editing-duration>PT0S</meta:editing-duration>
    <dc:title>dido:99_annexes:annex-b-terms-and-definitions:l:logical_interaction_traceability</dc:title>
  </office:meta>
</office:document-meta>
</file>