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information_lineage"/><text:bookmark-start text:name="__RefHeading___logical_information_lineage_1"/><text:bookmark-start text:name="logical_information_lineage"/>Logical Information Lineage<text:bookmark-end text:name="__RefHeading___logical_information_lineage_1"/><text:bookmark-end text:name="logical_information_lineage"/></text:h>
      <text:p text:style-name="Text_20_body"><text:a xlink:type="simple" xlink:href="https://wiki.didosolutions.com/dido/99_annexes/99_annexes/annex-b-terms-and-definitions/l/start" text:style-name="Internet_20_link" text:visited-style-name="Visited_20_Internet_20_Link">Return to L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Logical Information Lineage describes the relationships among Logical Data Structure Instances as Logical Nodes exchange, transform, validate, interpret, assert, persist, replay, release, or evidence information.</text:p>
      <text:p text:style-name="Text_20_body">Lineage supports review and reconstruction. It allows reviewers to follow information from source values through processing steps, derived assertions, policy decisions, audit records, provenance records, and evidence expectations.</text:p>
      <text:p text:style-name="Text_20_body">Logical Information Lineage remains platform-independent. It does not prescribe a graph database, provenance store, event store, log format, lineage tool, or audit mechanism. Implementation profiles select the realisation mechanism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lationship history connecting Logical Data Structure Instances across exchange, transformation, validation, interpretation, assertion, persistence, replay, release, and evidence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Traceability, Evidence, Data Structure Instance, and Audit and Provenance Plane from Part 1, Sections 7.10, 7.9, 7.8, and 8.6; generalised from provenance, audit, replay, and evidence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Logical Information Lineage supports evidence but does not replace evidence. Evidence supports claims; lineage records relationships among information instances and processing step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ash-flow assertion traces to an input transaction record, reference data used during interpretation, an applied model version, the producing Logical Node, and the provenance record created during processing.</text:p>
      <text:p text:style-name="Horizontal_20_Line"/>
      <text:p text:style-name="Text_20_body"><text:a xlink:type="simple" xlink:href="https://wiki.didosolutions.com/dido/99_annexes/99_annexes/annex-b-terms-and-definitions/l/start" text:style-name="Internet_20_link" text:visited-style-name="Visited_20_Internet_20_Link">Return to Top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43:17</meta:creation-date>
    <dc:creator>Generated</dc:creator>
    <dc:date>2026-08-24T04::43:17</dc:date>
    <dc:language>en-US</dc:language>
    <meta:editing-cycles>1</meta:editing-cycles>
    <meta:editing-duration>PT0S</meta:editing-duration>
    <dc:title>dido:99_annexes:annex-b-terms-and-definitions:l:logical_information_lineage</dc:title>
  </office:meta>
</office:document-meta>
</file>