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health_and_observability_plane"/><text:bookmark-start text:name="__RefHeading___logical_health_and_observability_plane_1"/><text:bookmark-start text:name="logical_health_and_observability_plane"/>Logical Health and Observability Plane<text:bookmark-end text:name="__RefHeading___logical_health_and_observability_plane_1"/><text:bookmark-end text:name="logical_health_and_observability_plane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Logical Health and Observability Plane supports logical operational awareness across the distributed Logical Node network.</text:p>
      <text:p text:style-name="Text_20_body">Logical Health and Observability Plane interactions report or expose Logical Node state, lifecycle state, heartbeat, availability, degradation, failure, warning conditions, recovery progress, runtime metrics, and other operational observations.</text:p>
      <text:p text:style-name="Text_20_body">The Logical Health and Observability Plane reports the condition. The Logical Control Plane coordinates action. A health observation triggers a control-plane recovery command when the Logical Architecture defines that cross-plane relationship, but the two planes remain conceptually and logically distinc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Runtime Plane supporting observation of operational condition and behavior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Health and Observability Plane from Part 1, Section 8.4; generalised from health-monitoring, node-status, heartbeat, and observability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Logical Health and Observability Plane is not the same as Evidence. Health and observability information contribute to Evidence when an evidence process captures, preserves, and traces it to a claim or review purpos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heartbeat event reports that a Logical Node remains Running. A logical degraded-status event reports that a Logical Node has entered the Degraded lifecycle state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1:34</meta:creation-date>
    <dc:creator>Generated</dc:creator>
    <dc:date>2026-08-24T00::51:34</dc:date>
    <dc:language>en-US</dc:language>
    <meta:editing-cycles>1</meta:editing-cycles>
    <meta:editing-duration>PT0S</meta:editing-duration>
    <dc:title>dido:99_annexes:annex-b-terms-and-definitions:l:logical_health_and_observability_plane</dc:title>
  </office:meta>
</office:document-meta>
</file>