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evidence_traceability"/><text:bookmark-start text:name="__RefHeading___logical_evidence_traceability_1"/><text:bookmark-start text:name="logical_evidence_traceability"/>Logical Evidence Traceability<text:bookmark-end text:name="__RefHeading___logical_evidence_traceability_1"/><text:bookmark-end text:name="logical_evidence_traceability"/></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Evidence Traceability relates logical elements and logical interactions to the evidence expectations that later implementation, deployment, testability, and evidence plans satisfy.</text:p>
      <text:p text:style-name="Text_20_body">Logical Evidence Traceability does not create runtime evidence in Part 2. It identifies what later parts need to evidence. It connects claims about logical behaviour to the logical Nodes, endpoints, information structures, Runtime Planes, interactions, governance constraints, and traceability relationships that support those claims.</text:p>
      <text:p text:style-name="Text_20_body">Logical Evidence Traceability prepares Part 5 to define deployment evidence, captured messages, logs, status records, provenance records, test results, configuration snapshots, review records, and evidence packag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raceability relationship connecting logical elements and interactions to evidence expectations for later realisation, deployment, testing, and review.</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Evidence and Traceability from Part 1, Sections 7.9 and 7.10; generalised from acceptance evidence, audit, provenance, replay, and runtime evidenc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Evidence Traceability identifies evidence expectations. It does not prescribe evidence files, logs, screenshots, dashboards, repositories, or test tools.</text:p>
      <text:h text:style-name="Heading_20_2" text:outline-level="2"><text:bookmark-start text:name="__RefHeading___example_6"/><text:bookmark-start text:name="example"/>Example<text:bookmark-end text:name="__RefHeading___example_6"/><text:bookmark-end text:name="example"/></text:h>
      <text:p text:style-name="Text_20_body">The Report Node Status pattern includes an expectation that later parts capture status records that show the Logical Node Identity, lifecycle state, timestamp, and status reason during a test or operational review.</text:p>
      <text:p text:style-name="Horizontal_20_Line"/>
      <text:p text:style-name="Text_20_body"><text:a xlink:type="simple" xlink:href="https://wiki.didosolutions.com/dido/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41:17</meta:creation-date>
    <dc:creator>Generated</dc:creator>
    <dc:date>2026-08-24T02::41:17</dc:date>
    <dc:language>en-US</dc:language>
    <meta:editing-cycles>1</meta:editing-cycles>
    <meta:editing-duration>PT0S</meta:editing-duration>
    <dc:title>dido:99_annexes:annex-b-terms-and-definitions:l:logical_evidence_traceability</dc:title>
  </office:meta>
</office:document-meta>
</file>