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event"/><text:bookmark-start text:name="__RefHeading___logical_event_1"/><text:bookmark-start text:name="logical_event"/>Logical Event<text:bookmark-end text:name="__RefHeading___logical_event_1"/><text:bookmark-end text:name="logical_event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ogical Event represents a Logical Data Structure Instance that reports an occurrence, observation, state change, decision, derived result, or other fact relevant to the architecture.</text:p>
      <text:p text:style-name="Text_20_body">A Logical Event reports that something occurred or that a Logical Node observed, produced, derived, decided, or changed something. It does not instruct another Node to act. Commands express intended action; events report occurrence or result.</text:p>
      <text:p text:style-name="Text_20_body">Logical Events support distributed processing by allowing Logical Nodes to communicate changes, observations, and results without requiring hidden coupling between producers and consumer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Data Structure Instance reporting an occurrence, observation, state change, decision, or resul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Data Structure Instance from Part 1, Section 7.8; generalised from domain-event and data-plan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ogical Event is not an event-streaming technology or event-bus implementation. Implementation profiles realise events through selected communication mechanism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ransaction-received event reports that a Transaction Intake Node received a candidate transaction record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17:38</meta:creation-date>
    <dc:creator>Generated</dc:creator>
    <dc:date>2026-08-23T00::17:38</dc:date>
    <dc:language>en-US</dc:language>
    <meta:editing-cycles>1</meta:editing-cycles>
    <meta:editing-duration>PT0S</meta:editing-duration>
    <dc:title>dido:99_annexes:annex-b-terms-and-definitions:l:logical_event</dc:title>
  </office:meta>
</office:document-meta>
</file>