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endpoint_traceability"/><text:bookmark-start text:name="__RefHeading___logical_endpoint_traceability_1"/><text:bookmark-start text:name="logical_endpoint_traceability"/>Logical Endpoint Traceability<text:bookmark-end text:name="__RefHeading___logical_endpoint_traceability_1"/><text:bookmark-end text:name="logical_endpoint_traceability"/></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Endpoint Traceability relates a Logical Communication Endpoint to its participating Logical Nodes, Communication Roles, Logical Data Structure Definitions, Runtime Plane classification, governance constraints, and evidence expectations.</text:p>
      <text:p text:style-name="Text_20_body">Logical Endpoint Traceability supports review of information movement. It identifies which Logical Nodes produce information, which Logical Nodes consume information, which information structures the endpoint carries, which Runtime Plane frames the exchange, and which constraints or evidence expectations apply.</text:p>
      <text:p text:style-name="Text_20_body">Logical Endpoint Traceability also protects the distinction between logical endpoints and implementation mechanisms. A later implementation profile maps a Logical Communication Endpoint to a selected technology, but the logical endpoint remains the architectural relationship to tra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raceability relationship connecting a Logical Communication Endpoint to participating Nodes, Communication Roles, information structures, Runtime Planes, governance constraints, and evidence expectations.</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Communication Endpoint, Runtime Plane, Data Structure Definition, Traceability, and Evidence from Part 1, Sections 7.6, 7.5, 7.7, 7.10, and 7.9; generalised from endpoint, topic, publish/subscribe, and interact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Endpoint Traceability does not imply a DDS Topic, REST resource, RPC method, message queue, event stream, file, or network route.</text:p>
      <text:h text:style-name="Heading_20_2" text:outline-level="2"><text:bookmark-start text:name="__RefHeading___example_6"/><text:bookmark-start text:name="example"/>Example<text:bookmark-end text:name="__RefHeading___example_6"/><text:bookmark-end text:name="example"/></text:h>
      <text:p text:style-name="Text_20_body">A logical Node Status endpoint traces to reporting Logical Nodes, the Health Monitoring Node, the Node Status definition, the Logical Health and Observability Plane, and evidence expectations for operational review.</text:p>
      <text:p text:style-name="Horizontal_20_Line"/>
      <text:p text:style-name="Text_20_body"><text:a xlink:type="simple" xlink:href="https://wiki.didosolutions.com/dido/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17:10</meta:creation-date>
    <dc:creator>Generated</dc:creator>
    <dc:date>2026-08-24T07::17:10</dc:date>
    <dc:language>en-US</dc:language>
    <meta:editing-cycles>1</meta:editing-cycles>
    <meta:editing-duration>PT0S</meta:editing-duration>
    <dc:title>dido:99_annexes:annex-b-terms-and-definitions:l:logical_endpoint_traceability</dc:title>
  </office:meta>
</office:document-meta>
</file>