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data_structure_traceability"/><text:bookmark-start text:name="__RefHeading___logical_data_structure_traceability_1"/><text:bookmark-start text:name="logical_data_structure_traceability"/>Logical Data Structure Traceability<text:bookmark-end text:name="__RefHeading___logical_data_structure_traceability_1"/><text:bookmark-end text:name="logical_data_structure_traceability"/></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Data Structure Traceability relates a Logical Data Structure Definition or Logical Data Structure Instance to its conceptual source, semantic context, producing Logical Nodes, consuming Logical Nodes, endpoints, interactions, Runtime Planes, governance constraints, lineage, and evidence expectations.</text:p>
      <text:p text:style-name="Text_20_body">Logical Data Structure Traceability supports interpretation and review. It allows reviewers to identify which definition governed an information instance, which Logical Node produced it, which Logical Node consumed it, which interaction exchanged it, and which evidence supports related claims.</text:p>
      <text:p text:style-name="Text_20_body">Logical Data Structure Traceability also supports version review. Logical Nodes that exchange information rely on compatible versions of the relevant Logical Data Structure Defini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raceability relationship connecting logical information structures and instances to definitions, Nodes, endpoints, Runtime Planes, governance constraints, lineage, and evidence expectation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Data Structure Definition, Data Structure Instance, Traceability, Evidence, and Governance and Authority from Part 1, Sections 7.7, 7.8, 7.10, 7.9, and 9.6; generalised from data-structure, common-data-type, provenance, and lineag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Data Structure Traceability does not prescribe a schema language, serialisation format, database structure, or generated code representation.</text:p>
      <text:h text:style-name="Heading_20_2" text:outline-level="2"><text:bookmark-start text:name="__RefHeading___example_6"/><text:bookmark-start text:name="example"/>Example<text:bookmark-end text:name="__RefHeading___example_6"/><text:bookmark-end text:name="example"/></text:h>
      <text:p text:style-name="Text_20_body">A validation result assertion traces back to its Logical Data Structure Definition and input transaction record, producing Validation Node, consuming Audit and Provenance Nodes, a validation rule version, and evidence expectation.</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3:18</meta:creation-date>
    <dc:creator>Generated</dc:creator>
    <dc:date>2026-08-23T21::53:18</dc:date>
    <dc:language>en-US</dc:language>
    <meta:editing-cycles>1</meta:editing-cycles>
    <meta:editing-duration>PT0S</meta:editing-duration>
    <dc:title>dido:99_annexes:annex-b-terms-and-definitions:l:logical_data_structure_traceability</dc:title>
  </office:meta>
</office:document-meta>
</file>