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data_structure_instance"/><text:bookmark-start text:name="__RefHeading___logical_data_structure_instance_1"/><text:bookmark-start text:name="logical_data_structure_instance"/>Logical Data Structure Instance<text:bookmark-end text:name="__RefHeading___logical_data_structure_instance_1"/><text:bookmark-end text:name="logical_data_structure_instance"/></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Logical Data Structure Instance represents a populated occurrence of a Logical Data Structure Definition.</text:p>
      <text:p text:style-name="Text_20_body">A Logical Data Structure Instance contains values that conform to its governing Logical Data Structure Definition. Logical Nodes exchange, record, interpret, validate, trace, or evidence those values through Logical Communication Endpoints and logical interaction patterns.</text:p>
      <text:p text:style-name="Text_20_body">Logical Data Structure Instances support traceability by connecting actual information values to definitions, producing Nodes, consuming Nodes, Runtime Planes, governance decisions, provenance records, and evidence expect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opulated occurrence of a Logical Data Structure Definition.</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Data Structure Instance from Part 1, Section 7.8; generalised from data structure instance and data-in-mot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Logical Data Structure Instance is not the same as its governing Logical Data Structure Definition. It also remains distinct from the endpoint that carries it and the implementation representation that later profiles select.</text:p>
      <text:h text:style-name="Heading_20_2" text:outline-level="2"><text:bookmark-start text:name="__RefHeading___example_6"/><text:bookmark-start text:name="example"/>Example<text:bookmark-end text:name="__RefHeading___example_6"/><text:bookmark-end text:name="example"/></text:h>
      <text:p text:style-name="Text_20_body">A specific Node Status instance contains a Logical Node Identity, lifecycle state, timestamp, status reason, and provenance reference that conform to the logical Node Status definition.</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45:44</meta:creation-date>
    <dc:creator>Generated</dc:creator>
    <dc:date>2026-08-22T21::45:44</dc:date>
    <dc:language>en-US</dc:language>
    <meta:editing-cycles>1</meta:editing-cycles>
    <meta:editing-duration>PT0S</meta:editing-duration>
    <dc:title>dido:99_annexes:annex-b-terms-and-definitions:l:logical_data_structure_instance</dc:title>
  </office:meta>
</office:document-meta>
</file>