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data_structure_definition"/><text:bookmark-start text:name="__RefHeading___logical_data_structure_definition_1"/><text:bookmark-start text:name="logical_data_structure_definition"/>Logical Data Structure Definition<text:bookmark-end text:name="__RefHeading___logical_data_structure_definition_1"/><text:bookmark-end text:name="logical_data_structure_definition"/></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Logical Data Structure Definition describes the structure, meaning, and constraints of an information class at the platform-independent logical level.</text:p>
      <text:p text:style-name="Text_20_body">A Logical Data Structure Definition identifies the fields, relationships, permitted values, constraints, semantic references, lifecycle values, provenance references, identity requirements, and validation expectations that govern Logical Data Structure Instances.</text:p>
      <text:p text:style-name="Text_20_body">The Logical Architecture / PIM uses Logical Data Structure Definitions to define information consistently across Logical Nodes, Logical Communication Endpoints, Runtime Planes, interaction patterns, governance relationships, and traceability relationship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latform-independent description of the structure, meaning, and constraints of an information clas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Data Structure Definition from Part 1, Section 7.7; generalised from data structure framework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Logical Data Structure Definition is not an IDL structure, Protocol Buffers message, JSON Schema definition, XML Schema definition, Avro schema, OpenAPI schema, database table, ontology class, generated type, file, or message. Implementation profiles use those mechanisms to realise Logical Data Structure Definitions.</text:p>
      <text:h text:style-name="Heading_20_2" text:outline-level="2"><text:bookmark-start text:name="__RefHeading___example_6"/><text:bookmark-start text:name="example"/>Example<text:bookmark-end text:name="__RefHeading___example_6"/><text:bookmark-end text:name="example"/></text:h>
      <text:p text:style-name="Text_20_body">A logical Node Status definition identifies the information needed to describe a Logical Node’s identity, lifecycle state, timestamp, status reason, Runtime Plane, and provenance reference.</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5:34</meta:creation-date>
    <dc:creator>Generated</dc:creator>
    <dc:date>2026-08-23T23::35:34</dc:date>
    <dc:language>en-US</dc:language>
    <meta:editing-cycles>1</meta:editing-cycles>
    <meta:editing-duration>PT0S</meta:editing-duration>
    <dc:title>dido:99_annexes:annex-b-terms-and-definitions:l:logical_data_structure_definition</dc:title>
  </office:meta>
</office:document-meta>
</file>