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l:logical_data_plane"/><text:bookmark-start text:name="__RefHeading___logical_data_plane_1"/><text:bookmark-start text:name="logical_data_plane"/>Logical Data Plane<text:bookmark-end text:name="__RefHeading___logical_data_plane_1"/><text:bookmark-end text:name="logical_data_plane"/></text:h>
      <text:p text:style-name="Text_20_body"><text:a xlink:type="simple" xlink:href="https://wiki.didosolutions.com/dido/99_annexes/99_annexes/annex-b-terms-and-definitions/l/start" text:style-name="Internet_20_link" text:visited-style-name="Visited_20_Internet_20_Link">Return to L Term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The Logical Data Plane carries domain, financial, analytical, lifecycle, and derived information among Logical Nodes.</text:p>
      <text:p text:style-name="Text_20_body">Logical Data Plane interactions include publication, subscription, exchange, validation, enrichment, interpretation, assertion, transformation, and consumption of domain information. The Logical Data Plane supports information representing events, observations, assertions, computations, state changes, and domain results.</text:p>
      <text:p text:style-name="Text_20_body">The Logical Data Plane remains distinct from the Logical Control Plane. The Logical Data Plane carries domain and analytical information. The Logical Control Plane coordinates runtime operation.</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Logical Runtime Plane carrying domain and analytical information among Logical Nodes.</text:span></text:p>
      <text:h text:style-name="Heading_20_2" text:outline-level="2"><text:bookmark-start text:name="__RefHeading___source_4"/><text:bookmark-start text:name="source"/>Source<text:bookmark-end text:name="__RefHeading___source_4"/><text:bookmark-end text:name="source"/></text:h>
      <text:p text:style-name="Text_20_body">Specialisation of Data Plane from Part 1, Section 8.3; generalised from data-plane and domain-event material in the original FX Demo Reference Architecture.</text:p>
      <text:h text:style-name="Heading_20_2" text:outline-level="2"><text:bookmark-start text:name="__RefHeading___note_5"/><text:bookmark-start text:name="note"/>Note<text:bookmark-end text:name="__RefHeading___note_5"/><text:bookmark-end text:name="note"/></text:h>
      <text:p text:style-name="Text_20_body">The Logical Data Plane is not a database, a persistence mechanism, a DDS Domain, a DDS Topic, a message bus, an event stream, a network segment, or a deployment environment.</text:p>
      <text:h text:style-name="Heading_20_2" text:outline-level="2"><text:bookmark-start text:name="__RefHeading___example_6"/><text:bookmark-start text:name="example"/>Example<text:bookmark-end text:name="__RefHeading___example_6"/><text:bookmark-end text:name="example"/></text:h>
      <text:p text:style-name="Text_20_body">A logical transaction event, validation assertion, lifecycle state event, or projected cash-flow assertion belongs to the Logical Data Plane.</text:p>
      <text:p text:style-name="Horizontal_20_Line"/>
      <text:p text:style-name="Text_20_body"><text:a xlink:type="simple" xlink:href="https://wiki.didosolutions.com/dido/99_annexes/99_annexes/annex-b-terms-and-definitions/l/start" text:style-name="Internet_20_link" text:visited-style-name="Visited_20_Internet_20_Link">Return to Top</text:a></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9::00:05</meta:creation-date>
    <dc:creator>Generated</dc:creator>
    <dc:date>2026-08-25T19::00:05</dc:date>
    <dc:language>en-US</dc:language>
    <meta:editing-cycles>1</meta:editing-cycles>
    <meta:editing-duration>PT0S</meta:editing-duration>
    <dc:title>dido:99_annexes:annex-b-terms-and-definitions:l:logical_data_plane</dc:title>
  </office:meta>
</office:document-meta>
</file>