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ogical_compatibility"/><text:bookmark-start text:name="__RefHeading___logical_compatibility_1"/><text:bookmark-start text:name="logical_compatibility"/>Logical Compatibility<text:bookmark-end text:name="__RefHeading___logical_compatibility_1"/><text:bookmark-end text:name="logical_compatibility"/></text:h>
      <text:p text:style-name="Text_20_body"><text:a xlink:type="simple" xlink:href="https://wiki.didosolutions.com/dido/99_annexes/99_annexes/annex-b-terms-and-definitions/l/start" text:style-name="Internet_20_link" text:visited-style-name="Visited_20_Internet_20_Link">Return to L Term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Logical Compatibility identifies whether two or more logical elements work together without loss of meaning, structure, traceability, governance, or evidence expectations.</text:p>
      <text:p text:style-name="Text_20_body">Logical Compatibility applies to Logical Nodes, Logical Communication Endpoints, Logical Data Structure Definitions, Logical Data Structure Instances, Logical Runtime Planes, Logical Interaction Patterns, and Logical Policy Constraints.</text:p>
      <text:p text:style-name="Text_20_body">Logical Compatibility supports distributed operation. A producing Logical Node and a consuming Logical Node require compatible expectations about endpoint purpose, information structure, semantic meaning, version context, interaction pattern, and Runtime Plane participation.</text:p>
      <text:p text:style-name="Text_20_body">Logical Compatibility does not require identical implementation technologies. Two implementation profiles use different technologies while preserving logical compatibility by maintaining the same logical definitions, interaction expectations, traceability, and governance constrain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dition in which logical elements work together without loss of meaning, structure, traceability, governance, or evidence expectations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Traceability, Governance and Authority, Data Structure Definition, and Communication Endpoint from Part 1, Sections 7.10, 9.6, 7.7, and 7.6; generalised from compatibility and versioning concerns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Logical Compatibility concerns the meaning and behaviour of logical elements. It does not imply binary compatibility, protocol compatibility, wire-format compatibility, or deployment compatibilit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Logical Node that publishes a validation-result event and a Logical Node that consumes that event remain logically compatible when both use the same logical endpoint purpose, information definition, version context, and Runtime Plane classification.</text:p>
      <text:p text:style-name="Horizontal_20_Line"/>
      <text:p text:style-name="Text_20_body"><text:a xlink:type="simple" xlink:href="https://wiki.didosolutions.com/dido/99_annexes/99_annexes/annex-b-terms-and-definitions/l/start" text:style-name="Internet_20_link" text:visited-style-name="Visited_20_Internet_20_Link">Return to Top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38:39</meta:creation-date>
    <dc:creator>Generated</dc:creator>
    <dc:date>2026-08-24T02::38:39</dc:date>
    <dc:language>en-US</dc:language>
    <meta:editing-cycles>1</meta:editing-cycles>
    <meta:editing-duration>PT0S</meta:editing-duration>
    <dc:title>dido:99_annexes:annex-b-terms-and-definitions:l:logical_compatibility</dc:title>
  </office:meta>
</office:document-meta>
</file>